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Aptos Display" svg:font-family="Aptos Display" style:font-family-generic="swiss" style:font-pitch="variable"/>
  </office:font-face-decls>
  <office:automatic-styles>
    <style:style style:name="P1" style:parent-style-name="Normal" style:master-page-name="MPF0" style:family="paragraph">
      <style:paragraph-properties fo:break-before="page" fo:text-align="start" fo:margin-bottom="0in" fo:margin-left="-0.7069in" fo:margin-right="7.8013in" fo:text-indent="0in">
        <style:tab-stops/>
      </style:paragraph-properties>
    </style:style>
    <style:style style:name="T4" style:parent-style-name="Fuentedepárrafopredeter." style:family="text">
      <style:text-properties style:font-name="Calibri" style:font-name-asian="Calibri" style:font-name-complex="Calibri" fo:color="#000000"/>
    </style:style>
    <style:style style:name="P5" style:parent-style-name="Normal" style:family="paragraph">
      <style:paragraph-properties fo:text-align="start" fo:margin-bottom="0.1111in" fo:margin-left="0in" fo:margin-right="0in" fo:text-indent="0in">
        <style:tab-stops/>
      </style:paragraph-properties>
    </style:style>
    <style:style style:name="T6" style:parent-style-name="Fuentedepárrafopredeter." style:family="text">
      <style:text-properties fo:color="#FFFEFD" fo:font-size="13pt" style:font-size-asian="13pt"/>
    </style:style>
    <style:style style:name="P7" style:parent-style-name="Normal" style:family="paragraph">
      <style:paragraph-properties fo:text-align="start" fo:margin-bottom="0.1111in" fo:margin-left="0in" fo:margin-right="0in" fo:text-indent="0in">
        <style:tab-stops/>
      </style:paragraph-properties>
    </style:style>
    <style:style style:name="T8" style:parent-style-name="Fuentedepárrafopredeter." style:family="text">
      <style:text-properties fo:color="#FFFEFD" fo:font-size="13pt" style:font-size-asian="13pt"/>
    </style:style>
    <style:style style:name="P9" style:parent-style-name="Normal" style:family="paragraph">
      <style:paragraph-properties fo:text-align="start" fo:margin-bottom="0.1111in" fo:margin-left="0in" fo:margin-right="0in" fo:text-indent="0in">
        <style:tab-stops/>
      </style:paragraph-properties>
    </style:style>
    <style:style style:name="T10" style:parent-style-name="Fuentedepárrafopredeter." style:family="text">
      <style:text-properties fo:font-weight="bold" style:font-weight-asian="bold" fo:color="#FFFEFD" fo:font-size="13pt" style:font-size-asian="13pt"/>
    </style:style>
    <style:style style:name="P11" style:parent-style-name="Normal" style:family="paragraph">
      <style:paragraph-properties fo:text-align="start" fo:margin-bottom="0.1111in" fo:margin-left="0in" fo:margin-right="0in" fo:text-indent="0in">
        <style:tab-stops/>
      </style:paragraph-properties>
    </style:style>
    <style:style style:name="T12" style:parent-style-name="Fuentedepárrafopredeter." style:family="text">
      <style:text-properties fo:font-weight="bold" style:font-weight-asian="bold" fo:color="#FFFEFD" fo:font-size="39pt" style:font-size-asian="39pt"/>
    </style:style>
    <style:style style:name="P13" style:parent-style-name="Normal" style:family="paragraph">
      <style:paragraph-properties fo:text-align="start" fo:margin-bottom="0.1111in" fo:margin-left="0in" fo:margin-right="0in" fo:text-indent="0in">
        <style:tab-stops/>
      </style:paragraph-properties>
    </style:style>
    <style:style style:name="T14" style:parent-style-name="Fuentedepárrafopredeter." style:family="text">
      <style:text-properties fo:font-weight="bold" style:font-weight-asian="bold" fo:color="#FFFEFD" fo:font-size="39pt" style:font-size-asian="39pt"/>
    </style:style>
    <style:style style:name="P15" style:parent-style-name="Normal" style:family="paragraph">
      <style:paragraph-properties fo:text-align="start" fo:margin-bottom="0.1111in" fo:margin-left="0in" fo:margin-right="0in" fo:text-indent="0in">
        <style:tab-stops/>
      </style:paragraph-properties>
    </style:style>
    <style:style style:name="T16" style:parent-style-name="Fuentedepárrafopredeter." style:family="text">
      <style:text-properties fo:font-weight="bold" style:font-weight-asian="bold" fo:color="#FFFEFD" fo:font-size="39pt" style:font-size-asian="39pt"/>
    </style:style>
    <style:style style:name="P17" style:parent-style-name="Normal" style:family="paragraph">
      <style:paragraph-properties fo:text-align="start" fo:margin-bottom="0.1111in" fo:margin-left="0in" fo:margin-right="0in" fo:text-indent="0in">
        <style:tab-stops/>
      </style:paragraph-properties>
    </style:style>
    <style:style style:name="T18" style:parent-style-name="Fuentedepárrafopredeter." style:family="text">
      <style:text-properties fo:font-weight="bold" style:font-weight-asian="bold" fo:color="#FFFEFD" fo:font-size="39pt" style:font-size-asian="39pt"/>
    </style:style>
    <style:style style:name="P19" style:parent-style-name="Normal" style:family="paragraph">
      <style:paragraph-properties fo:text-align="start" fo:margin-bottom="0.1111in" fo:margin-left="0in" fo:margin-right="0in" fo:text-indent="0in">
        <style:tab-stops/>
      </style:paragraph-properties>
    </style:style>
    <style:style style:name="T20" style:parent-style-name="Fuentedepárrafopredeter." style:family="text">
      <style:text-properties fo:font-weight="bold" style:font-weight-asian="bold" fo:color="#FFFEFD" fo:font-size="39pt" style:font-size-asian="39pt"/>
    </style:style>
    <style:style style:name="P21" style:parent-style-name="Título1" style:family="paragraph">
      <style:paragraph-properties fo:break-before="page" fo:margin-left="0in" fo:text-indent="0in">
        <style:tab-stops/>
      </style:paragraph-properties>
    </style:style>
    <style:style style:name="P22" style:parent-style-name="Normal" style:family="paragraph">
      <style:text-properties style:rfc-language-tag-asian="es-ES_tradnl" style:language-asian="es" style:language-complex="ar" style:country-complex="SA"/>
    </style:style>
    <style:style style:name="P23" style:parent-style-name="Título2" style:family="paragraph">
      <style:paragraph-properties fo:margin-bottom="0.1027in" fo:margin-left="0.0069in" fo:margin-right="1.6041in" fo:text-indent="-0.0069in">
        <style:tab-stops/>
      </style:paragraph-properties>
    </style:style>
    <style:style style:name="T24" style:parent-style-name="Fuentedepárrafopredeter." style:family="text">
      <style:text-properties fo:font-weight="normal" style:font-weight-asian="normal"/>
    </style:style>
    <style:style style:name="P25" style:parent-style-name="Normal" style:family="paragraph">
      <style:paragraph-properties fo:margin-bottom="0.1388in" fo:margin-left="1.4569in" fo:margin-right="0.0229in">
        <style:tab-stops/>
      </style:paragraph-properties>
    </style:style>
    <style:style style:name="P26" style:parent-style-name="Normal" style:family="paragraph">
      <style:paragraph-properties fo:margin-bottom="0.1388in" fo:margin-left="1.4569in" fo:margin-right="0.0229in">
        <style:tab-stops/>
      </style:paragraph-properties>
    </style:style>
    <style:style style:name="P27" style:parent-style-name="Normal" style:family="paragraph">
      <style:paragraph-properties fo:margin-bottom="1.0979in" fo:margin-left="1.4569in" fo:margin-right="0.0229in">
        <style:tab-stops/>
      </style:paragraph-properties>
    </style:style>
    <style:style style:name="P28" style:parent-style-name="Título2" style:family="paragraph">
      <style:paragraph-properties fo:margin-bottom="0.0034in" fo:margin-left="0in" fo:margin-right="1.6041in">
        <style:tab-stops/>
      </style:paragraph-properties>
    </style:style>
    <style:style style:name="P29" style:parent-style-name="Normal" style:family="paragraph">
      <style:paragraph-properties fo:text-align="start" fo:margin-bottom="0.0979in" fo:margin-left="1.4513in" fo:margin-right="0in" fo:text-indent="0in">
        <style:tab-stops/>
      </style:paragraph-properties>
    </style:style>
    <style:style style:name="T30" style:parent-style-name="Fuentedepárrafopredeter." style:family="text">
      <style:text-properties fo:color="#006AA7" fo:font-size="14pt" style:font-size-asian="14pt"/>
    </style:style>
    <style:style style:name="P31" style:parent-style-name="Normal" style:family="paragraph">
      <style:paragraph-properties fo:margin-bottom="0.1388in" fo:margin-left="1.4479in" fo:margin-right="-0.0104in">
        <style:tab-stops/>
      </style:paragraph-properties>
    </style:style>
    <style:style style:name="P32" style:parent-style-name="Normal" style:family="paragraph">
      <style:paragraph-properties fo:margin-bottom="0.1388in" fo:margin-left="1.4479in" fo:margin-right="-0.0104in">
        <style:tab-stops/>
      </style:paragraph-properties>
    </style:style>
    <style:style style:name="P33" style:parent-style-name="Normal" style:family="paragraph">
      <style:paragraph-properties fo:margin-bottom="0.1388in" fo:margin-left="1.4479in" fo:margin-right="-0.0104in">
        <style:tab-stops/>
      </style:paragraph-properties>
    </style:style>
    <style:style style:name="P34" style:parent-style-name="Normal" style:family="paragraph">
      <style:paragraph-properties fo:margin-bottom="0.1388in" fo:margin-left="1.4479in" fo:margin-right="-0.0104in">
        <style:tab-stops/>
      </style:paragraph-properties>
    </style:style>
    <style:style style:name="P35" style:parent-style-name="Normal" style:family="paragraph">
      <style:paragraph-properties fo:margin-bottom="0.1388in" fo:margin-left="1.4479in" fo:margin-right="-0.0104in">
        <style:tab-stops/>
      </style:paragraph-properties>
    </style:style>
    <style:style style:name="P36" style:parent-style-name="Título2" style:family="paragraph">
      <style:paragraph-properties fo:margin-bottom="0.0937in" fo:margin-left="1.459in">
        <style:tab-stops/>
      </style:paragraph-properties>
    </style:style>
    <style:style style:name="P37" style:parent-style-name="Título2" style:family="paragraph">
      <style:paragraph-properties fo:margin-bottom="0.0937in" fo:margin-left="1.459in">
        <style:tab-stops/>
      </style:paragraph-properties>
    </style:style>
    <style:style style:name="T38" style:parent-style-name="Fuentedepárrafopredeter." style:family="text">
      <style:text-properties fo:font-weight="normal" style:font-weight-asian="normal"/>
    </style:style>
    <style:style style:name="P39" style:parent-style-name="Normal" style:family="paragraph">
      <style:paragraph-properties fo:margin-left="1.4597in" fo:margin-right="0.0701in">
        <style:tab-stops/>
      </style:paragraph-properties>
    </style:style>
    <style:style style:name="P40" style:parent-style-name="Normal" style:family="paragraph">
      <style:paragraph-properties fo:margin-left="1.4597in" fo:margin-right="0.0701in">
        <style:tab-stops/>
      </style:paragraph-properties>
    </style:style>
    <style:style style:name="P41" style:parent-style-name="Normal" style:family="paragraph">
      <style:paragraph-properties fo:margin-bottom="0.702in" fo:margin-left="1.4597in" fo:margin-right="0.0701in">
        <style:tab-stops/>
      </style:paragraph-properties>
    </style:style>
    <style:style style:name="P42" style:parent-style-name="Título2" style:family="paragraph">
      <style:paragraph-properties fo:margin-left="1.459in">
        <style:tab-stops/>
      </style:paragraph-properties>
    </style:style>
    <style:style style:name="P43" style:parent-style-name="Normal" style:family="paragraph">
      <style:paragraph-properties fo:text-align="start" fo:margin-bottom="0.102in" fo:margin-left="1.459in" fo:margin-right="0in" fo:text-indent="0in">
        <style:tab-stops/>
      </style:paragraph-properties>
    </style:style>
    <style:style style:name="T44" style:parent-style-name="Fuentedepárrafopredeter." style:family="text">
      <style:text-properties fo:color="#006AA7" fo:font-size="14pt" style:font-size-asian="14pt"/>
    </style:style>
    <style:style style:name="P45" style:parent-style-name="Normal" style:family="paragraph">
      <style:paragraph-properties fo:margin-left="1.4597in" fo:margin-right="0.0701in">
        <style:tab-stops/>
      </style:paragraph-properties>
    </style:style>
    <style:style style:name="P46" style:parent-style-name="Normal" style:family="paragraph">
      <style:paragraph-properties fo:margin-bottom="0.0027in" fo:margin-left="1.4597in" fo:margin-right="0.0701in">
        <style:tab-stops/>
      </style:paragraph-properties>
    </style:style>
    <style:style style:name="P47" style:parent-style-name="Normal" style:family="paragraph">
      <style:paragraph-properties fo:margin-bottom="0.7479in" fo:margin-left="1.4597in" fo:margin-right="0.0701in">
        <style:tab-stops/>
      </style:paragraph-properties>
    </style:style>
    <style:style style:name="P48" style:parent-style-name="Título3" style:family="paragraph">
      <style:paragraph-properties fo:margin-bottom="0.1027in"/>
    </style:style>
    <style:style style:name="T49" style:parent-style-name="Fuentedepárrafopredeter." style:family="text">
      <style:text-properties style:font-weight-complex="bold"/>
    </style:style>
    <style:style style:name="T50" style:parent-style-name="Fuentedepárrafopredeter." style:family="text">
      <style:text-properties fo:font-weight="bold" style:font-weight-asian="bold"/>
    </style:style>
    <style:style style:name="T51" style:parent-style-name="Fuentedepárrafopredeter." style:family="text">
      <style:text-properties fo:font-weight="bold" style:font-weight-asian="bold"/>
    </style:style>
    <style:style style:name="P52" style:parent-style-name="Normal" style:family="paragraph">
      <style:text-properties style:font-weight-complex="bold"/>
    </style:style>
    <style:style style:name="P53" style:parent-style-name="Normal" style:family="paragraph">
      <style:text-properties style:font-weight-complex="bold"/>
    </style:style>
    <style:style style:name="P54" style:parent-style-name="Normal" style:family="paragraph">
      <style:text-properties style:font-weight-complex="bold"/>
    </style:style>
    <style:style style:name="P55" style:parent-style-name="Normal" style:family="paragraph">
      <style:text-properties style:font-weight-complex="bold"/>
    </style:style>
    <style:style style:name="P56" style:parent-style-name="Título1" style:family="paragraph">
      <style:paragraph-properties fo:margin-left="0in" fo:text-indent="0in">
        <style:tab-stops/>
      </style:paragraph-properties>
    </style:style>
    <style:style style:name="P57" style:parent-style-name="Normal" style:family="paragraph">
      <style:paragraph-properties fo:margin-bottom="0.0833in"/>
    </style:style>
    <style:style style:name="P58" style:parent-style-name="Normal" style:family="paragraph">
      <style:paragraph-properties fo:text-align="start" fo:margin-bottom="0in" fo:margin-left="1.5631in" fo:margin-right="0in" fo:text-indent="0in">
        <style:tab-stops/>
      </style:paragraph-properties>
    </style:style>
    <style:style style:name="T59" style:parent-style-name="Fuentedepárrafopredeter." style:family="text">
      <style:text-properties fo:font-weight="bold" style:font-weight-asian="bold" fo:color="#006AA7" fo:font-size="14pt" style:font-size-asian="14pt"/>
    </style:style>
    <style:style style:name="T60" style:parent-style-name="Fuentedepárrafopredeter." style:family="text">
      <style:text-properties fo:font-weight="bold" style:font-weight-asian="bold" fo:color="#006AA7" fo:font-size="14pt" style:font-size-asian="14pt"/>
    </style:style>
    <style:style style:name="P61" style:parent-style-name="Normal" style:family="paragraph">
      <style:paragraph-properties fo:text-align="start" fo:margin-bottom="0.0979in" fo:margin-left="1.5631in" fo:margin-right="0in" fo:text-indent="0in">
        <style:tab-stops/>
      </style:paragraph-properties>
    </style:style>
    <style:style style:name="T62" style:parent-style-name="Fuentedepárrafopredeter." style:family="text">
      <style:text-properties fo:color="#006AA7" fo:font-size="14pt" style:font-size-asian="14pt"/>
    </style:style>
    <style:style style:name="T63" style:parent-style-name="Fuentedepárrafopredeter." style:family="text">
      <style:text-properties fo:color="#006AA7" fo:font-size="14pt" style:font-size-asian="14pt"/>
    </style:style>
    <style:style style:name="P64" style:parent-style-name="Normal" style:family="paragraph">
      <style:paragraph-properties fo:margin-bottom="0.0833in" fo:margin-left="1.5597in" fo:margin-right="0.0298in">
        <style:tab-stops/>
      </style:paragraph-properties>
    </style:style>
    <style:style style:name="P65" style:parent-style-name="Normal" style:family="paragraph">
      <style:paragraph-properties fo:margin-bottom="0.0833in" fo:margin-left="1.5597in" fo:margin-right="0.0298in">
        <style:tab-stops/>
      </style:paragraph-properties>
    </style:style>
    <style:style style:name="P66" style:parent-style-name="Normal" style:family="paragraph">
      <style:paragraph-properties fo:margin-bottom="0.5in" fo:margin-left="1.5597in" fo:margin-right="0.0298in">
        <style:tab-stops/>
      </style:paragraph-properties>
    </style:style>
    <style:style style:name="P67" style:parent-style-name="Normal" style:family="paragraph">
      <style:paragraph-properties fo:text-align="start" fo:margin-bottom="0.0979in" fo:margin-left="1.5437in" fo:margin-right="0in" fo:text-indent="0in">
        <style:tab-stops/>
      </style:paragraph-properties>
    </style:style>
    <style:style style:name="T68" style:parent-style-name="Fuentedepárrafopredeter." style:family="text">
      <style:text-properties fo:color="#006AA7" fo:font-size="14pt" style:font-size-asian="14pt"/>
    </style:style>
    <style:style style:name="P69" style:parent-style-name="Normal" style:family="paragraph">
      <style:paragraph-properties fo:margin-left="1.4597in" fo:margin-right="0.0701in">
        <style:tab-stops/>
      </style:paragraph-properties>
    </style:style>
    <style:style style:name="P70" style:parent-style-name="Normal" style:family="paragraph">
      <style:paragraph-properties fo:margin-left="1.5506in" fo:margin-right="0.0701in">
        <style:tab-stops/>
      </style:paragraph-properties>
    </style:style>
    <style:style style:name="P71" style:parent-style-name="Normal" style:family="paragraph">
      <style:paragraph-properties fo:margin-bottom="0.5951in" fo:margin-left="1.5506in" fo:margin-right="0.0701in">
        <style:tab-stops/>
      </style:paragraph-properties>
    </style:style>
    <style:style style:name="P72" style:parent-style-name="Título2" style:family="paragraph">
      <style:paragraph-properties fo:margin-left="1.5236in">
        <style:tab-stops/>
      </style:paragraph-properties>
    </style:style>
    <style:style style:name="P73" style:parent-style-name="Normal" style:family="paragraph">
      <style:paragraph-properties fo:text-align="start" fo:margin-bottom="0.0875in" fo:margin-left="1.5236in" fo:margin-right="0in" fo:text-indent="0in">
        <style:tab-stops/>
      </style:paragraph-properties>
    </style:style>
    <style:style style:name="T74" style:parent-style-name="Fuentedepárrafopredeter." style:family="text">
      <style:text-properties fo:color="#006AA7" fo:font-size="14pt" style:font-size-asian="14pt"/>
    </style:style>
    <style:style style:name="P75" style:parent-style-name="Normal" style:family="paragraph">
      <style:paragraph-properties fo:margin-left="1.4597in" fo:margin-right="0.0701in">
        <style:tab-stops/>
      </style:paragraph-properties>
    </style:style>
    <style:style style:name="P76" style:parent-style-name="Normal" style:family="paragraph">
      <style:paragraph-properties fo:margin-left="1.575in" fo:margin-right="0.0701in" fo:text-indent="0in">
        <style:tab-stops>
          <style:tab-stop style:type="left" style:position="-0.0979in"/>
        </style:tab-stops>
      </style:paragraph-properties>
    </style:style>
    <style:style style:name="T77" style:parent-style-name="Fuentedepárrafopredeter." style:family="text">
      <style:text-properties fo:font-style="italic" style:font-style-asian="italic"/>
    </style:style>
    <style:style style:name="P78" style:parent-style-name="Normal" style:family="paragraph">
      <style:paragraph-properties fo:margin-left="1.4597in" fo:margin-right="0.0701in">
        <style:tab-stops/>
      </style:paragraph-properties>
    </style:style>
    <style:style style:name="P79" style:parent-style-name="Título2" style:family="paragraph">
      <style:paragraph-properties fo:margin-left="1.4604in">
        <style:tab-stops/>
      </style:paragraph-properties>
    </style:style>
    <style:style style:name="P80" style:parent-style-name="Normal" style:family="paragraph">
      <style:paragraph-properties fo:text-align="start" fo:margin-bottom="0.1493in" fo:margin-left="1.4604in" fo:margin-right="0in" fo:text-indent="0in">
        <style:tab-stops/>
      </style:paragraph-properties>
    </style:style>
    <style:style style:name="T81" style:parent-style-name="Fuentedepárrafopredeter." style:family="text">
      <style:text-properties fo:color="#006AA7" fo:font-size="14pt" style:font-size-asian="14pt"/>
    </style:style>
    <style:style style:name="P82" style:parent-style-name="Normal" style:family="paragraph">
      <style:paragraph-properties fo:margin-left="1.4597in" fo:margin-right="0.0701in">
        <style:tab-stops/>
      </style:paragraph-properties>
    </style:style>
    <style:style style:name="P83" style:parent-style-name="Normal" style:family="paragraph">
      <style:paragraph-properties fo:margin-bottom="0.1805in" fo:margin-left="1.4597in" fo:margin-right="0.0701in">
        <style:tab-stops/>
      </style:paragraph-properties>
    </style:style>
    <style:style style:name="P84" style:parent-style-name="Normal" style:family="paragraph">
      <style:paragraph-properties fo:margin-bottom="0.6875in" fo:margin-left="1.4597in" fo:margin-right="0.0701in">
        <style:tab-stops/>
      </style:paragraph-properties>
    </style:style>
    <style:style style:name="P85" style:parent-style-name="Normal" style:family="paragraph">
      <style:paragraph-properties fo:text-align="start" fo:margin-bottom="0in" fo:margin-left="0.0069in" fo:margin-right="0in">
        <style:tab-stops/>
      </style:paragraph-properties>
    </style:style>
    <style:style style:name="T86" style:parent-style-name="Fuentedepárrafopredeter." style:family="text">
      <style:text-properties fo:font-weight="bold" style:font-weight-asian="bold" fo:color="#006AA7" fo:font-size="14pt" style:font-size-asian="14pt"/>
    </style:style>
    <style:style style:name="T87" style:parent-style-name="Fuentedepárrafopredeter." style:family="text">
      <style:text-properties fo:font-weight="bold" style:font-weight-asian="bold" fo:color="#006AA7" fo:font-size="14pt" style:font-size-asian="14pt"/>
    </style:style>
    <style:style style:name="T88" style:parent-style-name="Fuentedepárrafopredeter." style:family="text">
      <style:text-properties fo:font-weight="bold" style:font-weight-asian="bold" fo:color="#006AA7" fo:font-size="14pt" style:font-size-asian="14pt"/>
    </style:style>
    <style:style style:name="P89" style:parent-style-name="Normal" style:family="paragraph">
      <style:paragraph-properties fo:text-align="start" fo:margin-bottom="0.0979in" fo:margin-right="0in"/>
    </style:style>
    <style:style style:name="T90" style:parent-style-name="Fuentedepárrafopredeter." style:family="text">
      <style:text-properties fo:color="#006AA7" fo:font-size="14pt" style:font-size-asian="14pt"/>
    </style:style>
    <style:style style:name="P91" style:parent-style-name="Normal" style:family="paragraph">
      <style:paragraph-properties fo:margin-bottom="0in" fo:margin-left="1.4597in" fo:margin-right="0.0701in">
        <style:tab-stops/>
      </style:paragraph-properties>
    </style:style>
    <style:style style:name="P92" style:parent-style-name="Normal" style:family="paragraph">
      <style:paragraph-properties fo:margin-bottom="0in" fo:margin-left="1.4597in" fo:margin-right="0.0701in">
        <style:tab-stops/>
      </style:paragraph-properties>
    </style:style>
    <style:style style:name="P93" style:parent-style-name="Normal" style:family="paragraph">
      <style:paragraph-properties fo:margin-left="1.4597in" fo:margin-right="0.0701in">
        <style:tab-stops/>
      </style:paragraph-properties>
    </style:style>
    <style:style style:name="P94" style:parent-style-name="Normal" style:family="paragraph">
      <style:paragraph-properties fo:margin-left="1.4527in" fo:margin-right="0.0701in" fo:text-indent="0in">
        <style:tab-stops/>
      </style:paragraph-properties>
    </style:style>
    <style:style style:name="P95" style:parent-style-name="Normal" style:family="paragraph">
      <style:paragraph-properties fo:margin-left="1.4597in" fo:margin-right="0.0701in">
        <style:tab-stops/>
      </style:paragraph-properties>
    </style:style>
    <style:style style:name="P96" style:parent-style-name="Normal" style:family="paragraph">
      <style:paragraph-properties fo:margin-left="1.4597in" fo:margin-right="0.0701in">
        <style:tab-stops/>
      </style:paragraph-properties>
    </style:style>
    <style:style style:name="P97" style:parent-style-name="Normal" style:family="paragraph">
      <style:paragraph-properties fo:text-align="start" fo:margin-bottom="0in" fo:margin-left="0.0069in" fo:margin-right="0in">
        <style:tab-stops/>
      </style:paragraph-properties>
    </style:style>
    <style:style style:name="T98" style:parent-style-name="Fuentedepárrafopredeter." style:family="text">
      <style:text-properties fo:font-weight="bold" style:font-weight-asian="bold" fo:color="#006AA7" fo:font-size="14pt" style:font-size-asian="14pt"/>
    </style:style>
    <style:style style:name="P99" style:parent-style-name="Normal" style:family="paragraph">
      <style:paragraph-properties fo:text-align="start" fo:margin-top="0.0833in" fo:margin-bottom="0in" fo:margin-left="0.0069in" fo:margin-right="0in">
        <style:tab-stops>
          <style:tab-stop style:type="left" style:position="1.3715in"/>
        </style:tab-stops>
      </style:paragraph-properties>
    </style:style>
    <style:style style:name="T100" style:parent-style-name="Fuentedepárrafopredeter." style:family="text">
      <style:text-properties fo:font-weight="bold" style:font-weight-asian="bold" fo:color="#006AA7" fo:font-size="14pt" style:font-size-asian="14pt"/>
    </style:style>
    <style:style style:name="P101" style:parent-style-name="Normal" style:family="paragraph">
      <style:paragraph-properties fo:text-align="start" fo:margin-bottom="0in" fo:margin-left="0.0069in" fo:margin-right="0in">
        <style:tab-stops/>
      </style:paragraph-properties>
    </style:style>
    <style:style style:name="T102" style:parent-style-name="Fuentedepárrafopredeter." style:family="text">
      <style:text-properties fo:font-weight="bold" style:font-weight-asian="bold" fo:color="#006AA7" fo:font-size="14pt" style:font-size-asian="14pt"/>
    </style:style>
    <style:style style:name="P103" style:parent-style-name="Normal" style:family="paragraph">
      <style:paragraph-properties fo:text-align="start" fo:margin-bottom="0.0979in" fo:margin-left="1.4611in" fo:margin-right="0in" fo:text-indent="0in">
        <style:tab-stops/>
      </style:paragraph-properties>
    </style:style>
    <style:style style:name="T104" style:parent-style-name="Fuentedepárrafopredeter." style:family="text">
      <style:text-properties fo:color="#006AA7" fo:font-size="14pt" style:font-size-asian="14pt"/>
    </style:style>
    <style:style style:name="T105" style:parent-style-name="Fuentedepárrafopredeter." style:family="text">
      <style:text-properties fo:color="#006AA7" fo:font-size="14pt" style:font-size-asian="14pt"/>
    </style:style>
    <style:style style:name="P106" style:parent-style-name="Normal" style:family="paragraph">
      <style:paragraph-properties fo:margin-bottom="0in" fo:margin-left="1.4597in" fo:margin-right="0.0701in">
        <style:tab-stops/>
      </style:paragraph-properties>
    </style:style>
    <style:style style:name="P107" style:parent-style-name="Normal" style:family="paragraph">
      <style:paragraph-properties fo:margin-bottom="0in" fo:margin-left="1.4597in" fo:margin-right="0.0701in">
        <style:tab-stops/>
      </style:paragraph-properties>
    </style:style>
    <style:style style:name="P108" style:parent-style-name="Normal" style:family="paragraph">
      <style:paragraph-properties fo:margin-left="1.4597in" fo:margin-right="0.0701in">
        <style:tab-stops/>
      </style:paragraph-properties>
    </style:style>
    <style:style style:name="P109" style:parent-style-name="Normal" style:family="paragraph">
      <style:paragraph-properties fo:margin-bottom="0.6881in" fo:margin-left="1.4597in" fo:margin-right="0.0701in">
        <style:tab-stops/>
      </style:paragraph-properties>
    </style:style>
    <style:style style:name="T110" style:parent-style-name="Fuentedepárrafopredeter." style:family="text">
      <style:text-properties style:font-name="Calibri" style:font-name-asian="Calibri" style:font-name-complex="Calibri" fo:color="#000000"/>
    </style:style>
    <style:style style:name="P111" style:parent-style-name="Normal" style:family="paragraph">
      <style:paragraph-properties fo:text-align="start" fo:margin-bottom="0.1111in" fo:margin-left="0in" fo:margin-right="0in" fo:text-indent="0in">
        <style:tab-stops/>
      </style:paragraph-properties>
    </style:style>
    <style:style style:name="T112" style:parent-style-name="Fuentedepárrafopredeter." style:family="text">
      <style:text-properties fo:color="#FFFEFD" fo:font-size="13pt" style:font-size-asian="13pt"/>
    </style:style>
    <style:style style:name="P113" style:parent-style-name="Normal" style:family="paragraph">
      <style:paragraph-properties fo:text-align="start" fo:margin-bottom="0.1111in" fo:margin-left="0in" fo:margin-right="0in" fo:text-indent="0in">
        <style:tab-stops/>
      </style:paragraph-properties>
    </style:style>
    <style:style style:name="T114" style:parent-style-name="Fuentedepárrafopredeter." style:family="text">
      <style:text-properties fo:color="#FFFEFD" fo:font-size="13pt" style:font-size-asian="13pt"/>
    </style:style>
    <style:style style:name="P115" style:parent-style-name="Normal" style:family="paragraph">
      <style:paragraph-properties fo:text-align="start" fo:margin-bottom="0.1111in" fo:margin-left="0in" fo:margin-right="0in" fo:text-indent="0in">
        <style:tab-stops/>
      </style:paragraph-properties>
    </style:style>
    <style:style style:name="T116" style:parent-style-name="Fuentedepárrafopredeter." style:family="text">
      <style:text-properties fo:font-weight="bold" style:font-weight-asian="bold" fo:color="#FFFEFD" fo:font-size="13pt" style:font-size-asian="13pt"/>
    </style:style>
    <style:style style:name="P117" style:parent-style-name="Normal" style:family="paragraph">
      <style:paragraph-properties fo:text-align="start" fo:margin-bottom="0.1111in" fo:margin-left="0in" fo:margin-right="0in" fo:text-indent="0in">
        <style:tab-stops/>
      </style:paragraph-properties>
    </style:style>
    <style:style style:name="T118" style:parent-style-name="Fuentedepárrafopredeter." style:family="text">
      <style:text-properties fo:font-weight="bold" style:font-weight-asian="bold" fo:color="#FFFEFD" fo:font-size="39pt" style:font-size-asian="39pt"/>
    </style:style>
    <style:style style:name="P119" style:parent-style-name="Normal" style:family="paragraph">
      <style:paragraph-properties fo:text-align="start" fo:margin-bottom="0.1111in" fo:margin-left="0in" fo:margin-right="0in" fo:text-indent="0in">
        <style:tab-stops/>
      </style:paragraph-properties>
    </style:style>
    <style:style style:name="T120" style:parent-style-name="Fuentedepárrafopredeter." style:family="text">
      <style:text-properties fo:font-weight="bold" style:font-weight-asian="bold" fo:color="#FFFEFD" fo:font-size="39pt" style:font-size-asian="39pt"/>
    </style:style>
    <style:style style:name="P121" style:parent-style-name="Normal" style:family="paragraph">
      <style:paragraph-properties fo:text-align="start" fo:margin-bottom="0.1111in" fo:margin-left="0in" fo:margin-right="0in" fo:text-indent="0in">
        <style:tab-stops/>
      </style:paragraph-properties>
    </style:style>
    <style:style style:name="T122" style:parent-style-name="Fuentedepárrafopredeter." style:family="text">
      <style:text-properties fo:font-weight="bold" style:font-weight-asian="bold" fo:color="#FFFEFD" fo:font-size="39pt" style:font-size-asian="39pt"/>
    </style:style>
    <style:style style:name="P123" style:parent-style-name="Título2" style:family="paragraph">
      <style:paragraph-properties fo:margin-bottom="0.1513in" fo:margin-left="1.459in">
        <style:tab-stops/>
      </style:paragraph-properties>
    </style:style>
    <style:style style:name="T124" style:parent-style-name="Fuentedepárrafopredeter." style:family="text">
      <style:text-properties fo:font-weight="normal" style:font-weight-asian="normal"/>
    </style:style>
    <style:style style:name="P125" style:parent-style-name="Normal" style:family="paragraph">
      <style:paragraph-properties fo:margin-left="1.4597in" fo:margin-right="0.0701in">
        <style:tab-stops/>
      </style:paragraph-properties>
    </style:style>
    <style:style style:name="P126" style:parent-style-name="Normal" style:family="paragraph">
      <style:paragraph-properties fo:margin-left="1.4597in" fo:margin-right="0.0701in">
        <style:tab-stops/>
      </style:paragraph-properties>
    </style:style>
    <style:style style:name="P127" style:parent-style-name="Normal" style:family="paragraph">
      <style:paragraph-properties fo:margin-bottom="0.1805in" fo:margin-left="1.4597in" fo:margin-right="0.0701in">
        <style:tab-stops/>
      </style:paragraph-properties>
    </style:style>
    <style:style style:name="P128" style:parent-style-name="Normal" style:family="paragraph">
      <style:paragraph-properties fo:text-align="start" fo:margin-bottom="0in" fo:margin-left="1.4625in" fo:margin-right="0in" fo:text-indent="0in">
        <style:tab-stops/>
      </style:paragraph-properties>
    </style:style>
    <style:style style:name="P129" style:parent-style-name="Normal" style:master-page-name="MP1" style:family="paragraph">
      <style:paragraph-properties fo:break-before="page" fo:text-align="start" fo:margin-bottom="0in" fo:margin-left="-1in" fo:margin-right="7.268in" fo:text-indent="0in">
        <style:tab-stops/>
      </style:paragraph-properties>
    </style:style>
    <style:style style:name="P133" style:parent-style-name="Normal" style:family="paragraph">
      <style:paragraph-properties fo:text-align="start" fo:margin-bottom="0in" fo:margin-left="-0.7069in" fo:margin-right="0.034in" fo:text-indent="0in">
        <style:tab-stops/>
      </style:paragraph-properties>
    </style:style>
    <style:style style:name="P134" style:parent-style-name="Normal" style:family="paragraph">
      <style:paragraph-properties fo:text-align="start" fo:margin-top="0.0611in" fo:margin-left="0.7479in">
        <style:tab-stops/>
      </style:paragraph-properties>
      <style:text-properties fo:color="#FFFFFF" fo:font-size="13pt" style:font-size-asian="13pt"/>
    </style:style>
    <style:style style:name="P135" style:parent-style-name="Normal" style:family="paragraph">
      <style:paragraph-properties fo:text-align="start" fo:margin-top="0.0611in" fo:margin-left="0.7479in">
        <style:tab-stops/>
      </style:paragraph-properties>
      <style:text-properties fo:color="#FFFFFF" fo:font-size="13pt" style:font-size-asian="13pt"/>
    </style:style>
    <style:style style:name="P136" style:parent-style-name="Normal" style:family="paragraph">
      <style:paragraph-properties fo:text-align="start" fo:margin-top="0.0611in" fo:margin-left="0.7479in">
        <style:tab-stops/>
      </style:paragraph-properties>
      <style:text-properties fo:color="#FFFFFF" fo:font-size="13pt" style:font-size-asian="13pt"/>
    </style:style>
    <style:style style:name="P137" style:parent-style-name="Normal" style:family="paragraph">
      <style:paragraph-properties fo:text-align="start" fo:margin-top="0.0611in" fo:margin-left="0.7479in">
        <style:tab-stops/>
      </style:paragraph-properties>
      <style:text-properties fo:color="#FFFFFF" fo:font-size="13pt" style:font-size-asian="13pt"/>
    </style:style>
    <style:style style:name="P138" style:parent-style-name="Normal" style:family="paragraph">
      <style:paragraph-properties fo:text-align="start" fo:margin-top="0.0611in" fo:margin-left="0.7479in">
        <style:tab-stops/>
      </style:paragraph-properties>
      <style:text-properties fo:color="#FFFFFF" fo:font-size="13pt" style:font-size-asian="13pt"/>
    </style:style>
    <style:style style:name="P139" style:parent-style-name="Normal" style:family="paragraph">
      <style:paragraph-properties fo:text-align="start" fo:margin-top="0.0611in" fo:margin-left="0.7479in">
        <style:tab-stops/>
      </style:paragraph-properties>
      <style:text-properties fo:color="#FFFFFF" fo:font-size="13pt" style:font-size-asian="13pt"/>
    </style:style>
    <style:style style:name="P140" style:parent-style-name="Normal" style:family="paragraph">
      <style:paragraph-properties fo:text-align="start" fo:margin-top="0.0611in" fo:margin-left="0.7479in">
        <style:tab-stops/>
      </style:paragraph-properties>
      <style:text-properties fo:color="#FFFFFF" fo:font-size="13pt" style:font-size-asian="13pt"/>
    </style:style>
    <style:style style:name="P141" style:parent-style-name="Normal" style:family="paragraph">
      <style:paragraph-properties fo:text-align="start" fo:margin-top="0.0611in" fo:margin-left="0.7479in">
        <style:tab-stops/>
      </style:paragraph-properties>
      <style:text-properties fo:color="#FFFFFF" fo:font-size="13pt" style:font-size-asian="13pt"/>
    </style:style>
    <style:style style:name="P142" style:parent-style-name="Normal" style:family="paragraph">
      <style:paragraph-properties fo:text-align="start" fo:margin-top="0.0611in" fo:margin-left="0.7479in">
        <style:tab-stops/>
      </style:paragraph-properties>
      <style:text-properties fo:color="#FFFFFF" fo:font-size="13pt" style:font-size-asian="13pt"/>
    </style:style>
    <style:style style:name="P143" style:parent-style-name="Normal" style:family="paragraph">
      <style:paragraph-properties fo:text-align="start" fo:margin-top="0.0611in" fo:margin-left="0.7479in">
        <style:tab-stops/>
      </style:paragraph-properties>
      <style:text-properties fo:color="#FFFFFF" fo:font-size="13pt" style:font-size-asian="13pt"/>
    </style:style>
    <style:style style:name="P144" style:parent-style-name="Normal" style:family="paragraph">
      <style:paragraph-properties fo:text-align="start" fo:margin-top="0.0611in" fo:margin-left="0.7479in">
        <style:tab-stops/>
      </style:paragraph-properties>
      <style:text-properties fo:color="#FFFFFF" fo:font-size="13pt" style:font-size-asian="13pt"/>
    </style:style>
    <style:style style:name="P145" style:parent-style-name="Normal" style:family="paragraph">
      <style:paragraph-properties fo:text-align="start" fo:margin-top="0.0611in" fo:margin-left="0.7479in">
        <style:tab-stops/>
      </style:paragraph-properties>
      <style:text-properties fo:color="#FFFFFF" fo:font-size="13pt" style:font-size-asian="13pt"/>
    </style:style>
    <style:style style:name="P146" style:parent-style-name="Normal" style:family="paragraph">
      <style:paragraph-properties fo:text-align="start" fo:margin-top="0.0611in" fo:margin-left="0.7479in">
        <style:tab-stops/>
      </style:paragraph-properties>
      <style:text-properties fo:color="#FFFFFF" fo:font-size="13pt" style:font-size-asian="13pt"/>
    </style:style>
    <style:style style:name="P147" style:parent-style-name="Normal" style:family="paragraph">
      <style:paragraph-properties fo:text-align="start" fo:margin-top="0.0611in" fo:margin-left="0.7479in">
        <style:tab-stops/>
      </style:paragraph-properties>
      <style:text-properties fo:color="#FFFFFF" fo:font-size="13pt" style:font-size-asian="13pt"/>
    </style:style>
    <style:style style:name="P148" style:parent-style-name="Normal" style:family="paragraph">
      <style:paragraph-properties fo:text-align="start" fo:margin-top="0.0611in" fo:margin-left="0.7479in">
        <style:tab-stops/>
      </style:paragraph-properties>
      <style:text-properties fo:color="#FFFFFF" fo:font-size="13pt" style:font-size-asian="13pt"/>
    </style:style>
    <style:style style:name="P149" style:parent-style-name="Normal" style:family="paragraph">
      <style:paragraph-properties fo:text-align="start" fo:margin-top="0.0611in" fo:margin-left="0.7479in">
        <style:tab-stops/>
      </style:paragraph-properties>
      <style:text-properties fo:color="#FFFFFF" fo:font-size="13pt" style:font-size-asian="13pt"/>
    </style:style>
    <style:style style:name="P150" style:parent-style-name="Normal" style:family="paragraph">
      <style:paragraph-properties fo:text-align="start" fo:margin-top="0.0611in" fo:margin-left="0.7479in">
        <style:tab-stops/>
      </style:paragraph-properties>
      <style:text-properties fo:color="#FFFFFF" fo:font-size="13pt" style:font-size-asian="13pt"/>
    </style:style>
    <style:style style:name="P151" style:parent-style-name="Normal" style:family="paragraph">
      <style:paragraph-properties fo:text-align="start" fo:margin-top="0.0611in" fo:margin-left="0.7479in">
        <style:tab-stops/>
      </style:paragraph-properties>
      <style:text-properties fo:color="#FFFFFF" fo:font-size="13pt" style:font-size-asian="13pt"/>
    </style:style>
    <style:style style:name="P152" style:parent-style-name="Normal" style:family="paragraph">
      <style:paragraph-properties fo:text-align="start" fo:margin-top="0.0611in" fo:margin-left="0.7479in">
        <style:tab-stops/>
      </style:paragraph-properties>
      <style:text-properties fo:color="#FFFFFF" fo:font-size="13pt" style:font-size-asian="13pt"/>
    </style:style>
    <style:style style:name="P153" style:parent-style-name="Normal" style:family="paragraph">
      <style:paragraph-properties fo:text-align="start" fo:margin-top="0.0611in" fo:margin-left="0.7479in">
        <style:tab-stops/>
      </style:paragraph-properties>
      <style:text-properties fo:color="#FFFFFF" fo:font-size="13pt" style:font-size-asian="13pt"/>
    </style:style>
    <style:style style:name="P154" style:parent-style-name="Normal" style:family="paragraph">
      <style:paragraph-properties fo:text-align="start" fo:margin-top="0.0611in" fo:margin-left="0.7479in">
        <style:tab-stops/>
      </style:paragraph-properties>
      <style:text-properties fo:color="#FFFFFF" fo:font-size="13pt" style:font-size-asian="13pt"/>
    </style:style>
    <style:style style:name="P155" style:parent-style-name="Normal" style:family="paragraph">
      <style:paragraph-properties fo:text-align="start" fo:margin-top="0.0611in" fo:margin-left="0.7479in">
        <style:tab-stops/>
      </style:paragraph-properties>
      <style:text-properties fo:color="#FFFFFF" fo:font-size="13pt" style:font-size-asian="13pt"/>
    </style:style>
    <style:style style:name="P156" style:parent-style-name="Normal" style:family="paragraph">
      <style:paragraph-properties fo:text-align="start" fo:margin-top="0.0611in" fo:margin-left="0.7479in">
        <style:tab-stops/>
      </style:paragraph-properties>
      <style:text-properties fo:color="#FFFFFF" fo:font-size="13pt" style:font-size-asian="13pt"/>
    </style:style>
    <style:style style:name="P157" style:parent-style-name="Normal" style:family="paragraph">
      <style:paragraph-properties fo:text-align="start" fo:margin-top="0.0611in" fo:margin-left="0.7479in">
        <style:tab-stops/>
      </style:paragraph-properties>
      <style:text-properties fo:color="#FFFFFF" fo:font-size="13pt" style:font-size-asian="13pt"/>
    </style:style>
    <style:style style:name="P158" style:parent-style-name="Normal" style:family="paragraph">
      <style:paragraph-properties fo:text-align="start" fo:margin-top="0.0611in" fo:margin-left="0.7479in">
        <style:tab-stops/>
      </style:paragraph-properties>
      <style:text-properties fo:color="#FFFFFF" fo:font-size="13pt" style:font-size-asian="13pt"/>
    </style:style>
    <style:style style:name="P159" style:parent-style-name="Normal" style:family="paragraph">
      <style:paragraph-properties fo:text-align="start" fo:margin-top="0.0611in" fo:margin-left="0.7479in">
        <style:tab-stops/>
      </style:paragraph-properties>
      <style:text-properties fo:color="#FFFFFF" fo:font-size="13pt" style:font-size-asian="13pt"/>
    </style:style>
    <style:style style:name="P160" style:parent-style-name="Normal" style:family="paragraph">
      <style:paragraph-properties fo:text-align="start" fo:margin-top="0.0611in" fo:margin-left="0.7479in">
        <style:tab-stops/>
      </style:paragraph-properties>
      <style:text-properties fo:color="#FFFFFF" fo:font-size="13pt" style:font-size-asian="13pt"/>
    </style:style>
    <style:style style:name="P161" style:parent-style-name="Normal" style:family="paragraph">
      <style:paragraph-properties fo:text-align="start" fo:margin-top="0.0611in" fo:margin-left="0.7479in">
        <style:tab-stops/>
      </style:paragraph-properties>
      <style:text-properties fo:color="#FFFFFF" fo:font-size="13pt" style:font-size-asian="13pt"/>
    </style:style>
    <style:style style:name="P162" style:parent-style-name="Normal" style:family="paragraph">
      <style:paragraph-properties fo:text-align="start" fo:margin-top="0.0611in" fo:margin-left="0.7479in">
        <style:tab-stops/>
      </style:paragraph-properties>
      <style:text-properties fo:color="#FFFFFF" fo:font-size="13pt" style:font-size-asian="13pt"/>
    </style:style>
    <style:style style:name="P163" style:parent-style-name="Normal" style:family="paragraph">
      <style:paragraph-properties fo:text-align="start" fo:margin-top="0.0611in" fo:margin-left="0.7479in">
        <style:tab-stops/>
      </style:paragraph-properties>
      <style:text-properties fo:color="#FFFFFF" fo:font-size="13pt" style:font-size-asian="13pt"/>
    </style:style>
    <style:style style:name="P164" style:parent-style-name="Normal" style:family="paragraph">
      <style:paragraph-properties fo:text-align="start" fo:margin-top="0.0611in" fo:margin-left="0.7479in">
        <style:tab-stops/>
      </style:paragraph-properties>
    </style:style>
    <style:style style:name="T165" style:parent-style-name="Fuentedepárrafopredeter." style:family="text">
      <style:text-properties fo:font-weight="bold" style:font-weight-asian="bold" style:font-weight-complex="bold" fo:color="#FFFFFF" fo:font-size="13pt" style:font-size-asian="13pt"/>
    </style:style>
    <style:style style:name="T166" style:parent-style-name="Fuentedepárrafopredeter." style:family="text">
      <style:text-properties fo:font-weight="bold" style:font-weight-asian="bold" style:font-weight-complex="bold" fo:color="#FFFFFF" fo:letter-spacing="-0.0013in" fo:font-size="13pt" style:font-size-asian="13pt"/>
    </style:style>
    <style:style style:name="T167" style:parent-style-name="Fuentedepárrafopredeter." style:family="text">
      <style:text-properties fo:font-weight="bold" style:font-weight-asian="bold" style:font-weight-complex="bold" fo:color="#FFFFFF" fo:font-size="13pt" style:font-size-asian="13pt"/>
    </style:style>
    <style:style style:name="T168" style:parent-style-name="Fuentedepárrafopredeter." style:family="text">
      <style:text-properties fo:font-weight="bold" style:font-weight-asian="bold" style:font-weight-complex="bold" fo:color="#FFFFFF" fo:letter-spacing="-0.0013in" fo:font-size="13pt" style:font-size-asian="13pt"/>
    </style:style>
    <style:style style:name="T169" style:parent-style-name="Fuentedepárrafopredeter." style:family="text">
      <style:text-properties fo:font-weight="bold" style:font-weight-asian="bold" style:font-weight-complex="bold" fo:color="#FFFFFF" fo:letter-spacing="-0.0034in" fo:font-size="13pt" style:font-size-asian="13pt"/>
    </style:style>
    <style:style style:name="T170" style:parent-style-name="Fuentedepárrafopredeter." style:family="text">
      <style:text-properties fo:font-weight="bold" style:font-weight-asian="bold" style:font-weight-complex="bold" fo:color="#FFFFFF" fo:letter-spacing="-0.0034in" fo:font-size="13pt" style:font-size-asian="13pt"/>
    </style:style>
    <style:style style:name="T171" style:parent-style-name="Fuentedepárrafopredeter." style:family="text">
      <style:text-properties fo:font-weight="bold" style:font-weight-asian="bold" style:font-weight-complex="bold" fo:color="#FFFFFF" fo:letter-spacing="-0.0034in" fo:font-size="13pt" style:font-size-asian="13pt"/>
    </style:style>
    <style:style style:name="P172" style:parent-style-name="Normal" style:family="paragraph">
      <style:paragraph-properties fo:text-align="start" fo:margin-left="0in">
        <style:tab-stops/>
      </style:paragraph-properties>
    </style:style>
    <style:style style:family="graphic" style:name="a37">
      <style:graphic-properties draw:fill="solid" draw:fill-color="#49a83f" draw:opacity="100%" draw:stroke="none"/>
    </style:style>
    <style:style style:family="graphic" style:name="a38">
      <style:graphic-properties draw:fill="solid" draw:fill-color="#49a83f" draw:opacity="100%" draw:stroke="none"/>
    </style:style>
    <style:style style:family="graphic" style:name="a3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0">
      <style:graphic-properties draw:fill="none" draw:stroke="none"/>
    </style:style>
    <style:style style:family="graphic" style:name="a21">
      <style:graphic-properties draw:fill="none" draw:stroke="none"/>
    </style:style>
    <style:style style:family="graphic" style:name="a22">
      <style:graphic-properties draw:fill="none" draw:stroke="none"/>
    </style:style>
    <style:style style:family="graphic" style:name="a23">
      <style:graphic-properties style:wrap="none" style:horizontal-rel="page" style:vertical-rel="page" style:horizontal-pos="from-left" style:vertical-pos="from-top"/>
    </style:style>
    <style:style style:family="graphic" style:name="a60" style:parent-style-name="Graphics">
      <style:graphic-properties fo:border="0.01042in none" fo:background-color="transparent" style:wrap="run-through" style:run-through="foreground" style:horizontal-rel="page" style:vertical-rel="paragraph" style:horizontal-pos="from-left" style:vertical-pos="from-top"/>
    </style:style>
    <style:style style:family="graphic" style:name="a24">
      <style:graphic-properties style:wrap="run-through" style:run-through="background" draw:fill="solid" draw:fill-color="#0077c0" draw:opacity="100%" draw:stroke="none" style:horizontal-rel="page" style:vertical-rel="page" style:horizontal-pos="from-left" style:vertical-pos="from-top"/>
    </style:style>
    <style:style style:family="graphic" style:name="a61">
      <style:graphic-properties style:wrap="run-through" style:run-through="foreground" draw:fill="solid" draw:fill-color="#38b54a" draw:opacity="100%" draw:stroke="none" style:horizontal-rel="page" style:vertical-rel="paragraph" style:horizontal-pos="from-left" style:vertical-pos="from-top"/>
    </style:style>
    <style:style style:family="graphic" style:name="a25" style:parent-style-name="Graphics">
      <style:graphic-properties fo:border="0.01042in none" fo:background-color="transparent" style:wrap="parallel" style:wrap-contour="false" style:horizontal-rel="paragraph" style:vertical-rel="paragraph" style:horizontal-pos="from-left" style:vertical-pos="from-top" draw:allow-overlap="false"/>
    </style:style>
    <style:style style:family="graphic" style:name="a62" style:parent-style-name="Graphics">
      <style:graphic-properties fo:border="0.01042in none" fo:background-color="transparent" style:wrap="none" style:horizontal-rel="page" style:vertical-rel="paragraph" style:horizontal-pos="from-left" style:vertical-pos="from-top"/>
    </style:style>
    <style:style style:family="graphic" style:name="a26" style:parent-style-name="Graphics">
      <style:graphic-properties fo:border="0.01042in none" fo:background-color="transparent" style:wrap="parallel" style:wrap-contour="false" style:horizontal-rel="paragraph" style:vertical-rel="paragraph" style:horizontal-pos="from-left" style:vertical-pos="from-top" draw:allow-overlap="false"/>
    </style:style>
    <style:style style:family="graphic" style:name="a63">
      <style:graphic-properties fo:wrap-option="wrap" fo:padding-top="0in" fo:padding-bottom="0in" fo:padding-left="0in" fo:padding-right="0in" draw:textarea-vertical-align="top" draw:textarea-horizontal-align="left" style:wrap="run-through" style:run-through="background" draw:fill="solid" draw:fill-color="#0077c0" draw:opacity="100%" draw:stroke="none" style:horizontal-rel="page" style:vertical-rel="page" style:horizontal-pos="from-left" style:vertical-pos="from-top" draw:auto-grow-width="false" draw:auto-grow-height="false"/>
      <style:paragraph-properties style:font-independent-line-spacing="false" style:writing-mode="lr-tb"/>
    </style:style>
    <style:style style:family="graphic" style:name="a27" style:parent-style-name="Graphics">
      <style:graphic-properties fo:border="0.01042in none" fo:background-color="transparent" style:wrap="parallel" style:wrap-contour="false" style:horizontal-rel="paragraph" style:vertical-rel="paragraph" style:horizontal-pos="from-left" style:vertical-pos="from-top" draw:allow-overlap="false"/>
    </style:style>
    <style:style style:family="graphic" style:name="a28" style:parent-style-name="Graphics">
      <style:graphic-properties fo:border="0.01042in none" fo:background-color="transparent" style:wrap="parallel" style:wrap-contour="false" style:horizontal-rel="paragraph" style:vertical-rel="paragraph" style:horizontal-pos="from-left" style:vertical-pos="from-top" draw:allow-overlap="false"/>
    </style:style>
    <style:style style:family="graphic" style:name="a29"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1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0">
      <style:graphic-properties draw:fill="none" draw:stroke="none"/>
    </style:style>
    <style:style style:family="graphic" style:name="a1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1">
      <style:graphic-properties style:wrap="none" style:horizontal-rel="page" style:vertical-rel="page" style:horizontal-pos="from-left" style:vertical-pos="from-top"/>
    </style:style>
    <style:style style:family="graphic" style:name="a1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2" style:parent-style-name="Graphics">
      <style:graphic-properties fo:border="0.01042in none" fo:background-color="transparent" style:wrap="parallel" style:wrap-contour="false" style:horizontal-rel="paragraph" style:vertical-rel="paragraph" style:horizontal-pos="from-left" style:vertical-pos="from-top" draw:allow-overlap="false"/>
    </style:style>
    <style:style style:family="graphic" style:name="a1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
      <style:graphic-properties draw:fill="none" draw:stroke="none"/>
    </style:style>
    <style:style style:family="graphic" style:name="a18">
      <style:graphic-properties draw:fill="none" draw:stroke="none"/>
    </style:style>
    <style:style style:family="graphic" style:name="a19">
      <style:graphic-properties draw:fill="none" draw:stroke="none"/>
    </style:style>
    <style:style style:family="graphic" style:name="a4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 style:parent-style-name="Graphics">
      <style:graphic-properties fo:border="0.01042in none" fo:background-color="transparent" style:wrap="run-through" style:run-through="foreground" style:horizontal-rel="page" style:vertical-rel="paragraph" style:horizontal-pos="from-left" style:vertical-pos="from-top"/>
    </style:style>
    <style:style style:family="graphic" style:name="a4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
      <style:graphic-properties style:wrap="run-through" style:run-through="foreground" draw:fill="solid" draw:fill-color="#38b54a" draw:opacity="100%" draw:stroke="none" style:horizontal-rel="page" style:vertical-rel="paragraph" style:horizontal-pos="from-left" style:vertical-pos="from-top"/>
    </style:style>
    <style:style style:family="graphic" style:name="a4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 style:parent-style-name="Graphics">
      <style:graphic-properties fo:border="0.01042in none" fo:background-color="transparent" style:wrap="none" style:horizontal-rel="page" style:vertical-rel="paragraph" style:horizontal-pos="from-left" style:vertical-pos="from-top"/>
    </style:style>
    <style:style style:family="graphic" style:name="a4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
      <style:graphic-properties draw:fill="none" draw:stroke="none"/>
    </style:style>
    <style:style style:family="graphic" style:name="a4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
      <style:graphic-properties draw:fill="solid" draw:fill-color="#49a83f" draw:opacity="100%" draw:stroke="none"/>
    </style:style>
    <style:style style:family="graphic" style:name="a45">
      <style:graphic-properties draw:fill="none" draw:stroke="none"/>
    </style:style>
    <style:style style:family="graphic" style:name="a8">
      <style:graphic-properties draw:fill="solid" draw:fill-color="#49a83f" draw:opacity="100%" draw:stroke="none"/>
    </style:style>
    <style:style style:family="graphic" style:name="a46">
      <style:graphic-properties draw:fill="none" draw:stroke="none"/>
    </style:style>
    <style:style style:family="graphic" style:name="a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7">
      <style:graphic-properties draw:fill="none" draw:stroke="none"/>
    </style:style>
    <style:style style:family="graphic" style:name="a48">
      <style:graphic-properties draw:fill="none" draw:stroke="none"/>
    </style:style>
    <style:style style:family="graphic" style:name="a49">
      <style:graphic-properties draw:fill="none" draw:stroke="none"/>
    </style:style>
    <style:style style:family="graphic" style:name="a30" style:parent-style-name="Graphics">
      <style:graphic-properties fo:border="0.01042in none" fo:background-color="transparent" style:wrap="run-through" style:run-through="foreground" style:horizontal-rel="paragraph" style:vertical-rel="paragraph" style:horizontal-pos="from-left" style:vertical-pos="from-top" draw:allow-overlap="false"/>
    </style:style>
    <style:style style:family="graphic" style:name="a31" style:parent-style-name="Graphics">
      <style:graphic-properties fo:border="0.01042in none" fo:background-color="transparent" style:wrap="parallel" style:wrap-contour="false" style:horizontal-rel="paragraph" style:vertical-rel="paragraph" style:horizontal-pos="from-left" style:vertical-pos="from-top" draw:allow-overlap="false"/>
    </style:style>
    <style:style style:family="graphic" style:name="a32" style:parent-style-name="Graphics">
      <style:graphic-properties fo:border="0.01042in none" fo:background-color="transparent" style:wrap="parallel" style:wrap-contour="false" style:horizontal-rel="paragraph" style:vertical-rel="paragraph" style:horizontal-pos="from-left" style:vertical-pos="from-top" draw:allow-overlap="false"/>
    </style:style>
    <style:style style:family="graphic" style:name="a33" style:parent-style-name="Graphics">
      <style:graphic-properties fo:border="0.01042in none" fo:background-color="transparent" style:wrap="parallel" style:wrap-contour="false" style:horizontal-rel="paragraph" style:vertical-rel="paragraph" style:horizontal-pos="from-left" style:vertical-pos="from-top" draw:allow-overlap="false"/>
    </style:style>
    <style:style style:family="graphic" style:name="a34" style:parent-style-name="Graphics">
      <style:graphic-properties fo:border="0.01042in none" fo:background-color="transparent" style:wrap="parallel" style:wrap-contour="false" style:horizontal-rel="paragraph" style:vertical-rel="paragraph" style:horizontal-pos="from-left" style:vertical-pos="from-top" draw:allow-overlap="false"/>
    </style:style>
    <style:style style:family="graphic" style:name="a35" style:parent-style-name="Graphics">
      <style:graphic-properties fo:border="0.01042in none" fo:background-color="transparent" style:wrap="parallel" style:wrap-contour="false" style:horizontal-rel="paragraph" style:vertical-rel="paragraph" style:horizontal-pos="from-left" style:vertical-pos="from-top" draw:allow-overlap="false"/>
    </style:style>
    <style:style style:family="graphic" style:name="a36">
      <style:graphic-properties draw:fill="none" draw:stroke="none"/>
    </style:style>
  </office:automatic-styles>
  <office:body>
    <office:text text:use-soft-page-breaks="true">
      <text:p text:style-name="P1"><draw:frame draw:z-index="251678720" draw:style-name="a3" draw:name="Image 5" text:anchor-type="paragraph" svg:x="6.44514in" svg:y="9.80838in" svg:width="1.52083in" svg:height="0.37431in" style:rel-width="scale" style:rel-height="scale"><draw:image xlink:href="media/image2.png" xlink:type="simple" xlink:show="embed" xlink:actuate="onLoad"/><svg:title/><svg:desc>Imagen en blanco y negro

Descripción generada automáticamente con confianza baja</svg:desc></draw:frame><draw:custom-shape svg:x="5.59861in" svg:y="9.52555in" svg:width="0.67778in" svg:height="0.73681in" draw:z-index="251677696" draw:id="id2" draw:style-name="a4" draw:name="Graphic 4" text:anchor-type="paragraph"><svg:title/><svg:desc/><draw:enhanced-geometry draw:type="non-primitive" svg:viewBox="0 0 620395 673735" draw:enhanced-path="M ?f3 ?f0 L ?f4 ?f5 ?f6 ?f7 ?f8 ?f9 ?f10 ?f11 ?f12 ?f13 ?f14 ?f15 ?f16 ?f17 ?f18 ?f19 ?f20 ?f21 ?f0 ?f22 ?f23 ?f24 ?f25 ?f26 ?f27 ?f28 ?f29 ?f30 ?f31 ?f32 ?f33 ?f34 ?f35 ?f36 ?f37 ?f38 ?f39 ?f40 ?f41 ?f42 ?f43 ?f44 ?f45 ?f46 ?f47 ?f48 ?f49 ?f50 ?f51 ?f52 ?f53 ?f54 ?f55 ?f56 ?f57 ?f58 ?f59 ?f60 ?f61 ?f62 ?f63 ?f64 ?f65 ?f66 ?f67 ?f68 ?f69 ?f70 ?f71 ?f72 ?f73 ?f74 ?f75 ?f76 ?f77 ?f78 ?f79 ?f80 ?f81 ?f82 ?f83 ?f84 ?f85 ?f86 ?f85 ?f87 ?f88 ?f89 ?f90 ?f91 ?f92 ?f91 ?f93 ?f94 ?f95 ?f96 ?f97 ?f98 ?f99 ?f100 ?f101 ?f102 ?f103 ?f104 ?f105 ?f106 ?f107 ?f108 ?f109 ?f110 ?f111 ?f112 ?f113 ?f114 ?f115 ?f116 ?f117 ?f118 ?f119 ?f120 ?f121 ?f122 ?f123 ?f124 ?f90 ?f125 ?f126 ?f127 ?f128 ?f129 ?f130 ?f131 ?f132 ?f133 ?f134 ?f135 ?f136 ?f137 ?f138 ?f139 ?f140 ?f141 ?f142 ?f143 ?f144 ?f145 ?f146 ?f147 ?f148 ?f149 ?f150 ?f151 ?f152 ?f153 ?f154 ?f155 ?f156 ?f157 ?f158 ?f159 ?f160 ?f161 ?f162 ?f163 ?f164 ?f165 ?f166 ?f167 ?f168 ?f169 ?f170 ?f171 ?f172 ?f173 ?f174 ?f175 ?f176 ?f177 ?f178 ?f179 ?f180 ?f181 ?f182 ?f183 ?f184 ?f185 ?f186 ?f187 ?f188 ?f172 ?f189 ?f190 ?f191 ?f192 ?f193 ?f194 ?f195 ?f196 ?f197 ?f198 ?f199 ?f200 ?f201 ?f202 ?f203 ?f204 ?f205 ?f206 ?f207 ?f208 ?f209 ?f210 ?f211 ?f212 ?f213 ?f214 ?f215 ?f216 ?f217 ?f218 ?f3 ?f0 Z N" draw:text-areas="?f223 ?f225 ?f224 ?f226"><draw:equation draw:name="f0" draw:formula="0"/><draw:equation draw:name="f1" draw:formula="620395"/><draw:equation draw:name="f2" draw:formula="673735"/><draw:equation draw:name="f3" draw:formula="336804"/><draw:equation draw:name="f4" draw:formula="283205"/><draw:equation draw:name="f5" draw:formula="4207"/><draw:equation draw:name="f6" draw:formula="231706"/><draw:equation draw:name="f7" draw:formula="16621"/><draw:equation draw:name="f8" draw:formula="183059"/><draw:equation draw:name="f9" draw:formula="36928"/><draw:equation draw:name="f10" draw:formula="138013"/><draw:equation draw:name="f11" draw:formula="64817"/><draw:equation draw:name="f12" draw:formula="97320"/><draw:equation draw:name="f13" draw:formula="99974"/><draw:equation draw:name="f14" draw:formula="62559"/><draw:equation draw:name="f15" draw:formula="141128"/><draw:equation draw:name="f16" draw:formula="35141"/><draw:equation draw:name="f17" draw:formula="186577"/><draw:equation draw:name="f18" draw:formula="15370"/><draw:equation draw:name="f19" draw:formula="235563"/><draw:equation draw:name="f20" draw:formula="3554"/><draw:equation draw:name="f21" draw:formula="287330"/><draw:equation draw:name="f22" draw:formula="341122"/><draw:equation draw:name="f23" draw:formula="4211"/><draw:equation draw:name="f24" draw:formula="390129"/><draw:equation draw:name="f25" draw:formula="15250"/><draw:equation draw:name="f26" draw:formula="436937"/><draw:equation draw:name="f27" draw:formula="32594"/><draw:equation draw:name="f28" draw:formula="481025"/><draw:equation draw:name="f29" draw:formula="55719"/><draw:equation draw:name="f30" draw:formula="521877"/><draw:equation draw:name="f31" draw:formula="84102"/><draw:equation draw:name="f32" draw:formula="558973"/><draw:equation draw:name="f33" draw:formula="117221"/><draw:equation draw:name="f34" draw:formula="591795"/><draw:equation draw:name="f35" draw:formula="154553"/><draw:equation draw:name="f36" draw:formula="619826"/><draw:equation draw:name="f37" draw:formula="195574"/><draw:equation draw:name="f38" draw:formula="642545"/><draw:equation draw:name="f39" draw:formula="239762"/><draw:equation draw:name="f40" draw:formula="659436"/><draw:equation draw:name="f41" draw:formula="286594"/><draw:equation draw:name="f42" draw:formula="669980"/><draw:equation draw:name="f43" draw:formula="336067"/><draw:equation draw:name="f44" draw:formula="673658"/><draw:equation draw:name="f45" draw:formula="394894"/><draw:equation draw:name="f46" draw:formula="668657"/><draw:equation draw:name="f47" draw:formula="448942"/><draw:equation draw:name="f48" draw:formula="654627"/><draw:equation draw:name="f49" draw:formula="497268"/><draw:equation draw:name="f50" draw:formula="633014"/><draw:equation draw:name="f51" draw:formula="538930"/><draw:equation draw:name="f52" draw:formula="605264"/><draw:equation draw:name="f53" draw:formula="572987"/><draw:equation draw:name="f54" draw:formula="572824"/><draw:equation draw:name="f55" draw:formula="598496"/><draw:equation draw:name="f56" draw:formula="537139"/><draw:equation draw:name="f57" draw:formula="614515"/><draw:equation draw:name="f58" draw:formula="499657"/><draw:equation draw:name="f59" draw:formula="620102"/><draw:equation draw:name="f60" draw:formula="461822"/><draw:equation draw:name="f61" draw:formula="617490"/><draw:equation draw:name="f62" draw:formula="436238"/><draw:equation draw:name="f63" draw:formula="597155"/><draw:equation draw:name="f64" draw:formula="389356"/><draw:equation draw:name="f65" draw:formula="560076"/><draw:equation draw:name="f66" draw:formula="353339"/><draw:equation draw:name="f67" draw:formula="514551"/><draw:equation draw:name="f68" draw:formula="334293"/><draw:equation draw:name="f69" draw:formula="456565"/><draw:equation draw:name="f70" draw:formula="335695"/><draw:equation draw:name="f71" draw:formula="409055"/><draw:equation draw:name="f72" draw:formula="359322"/><draw:equation draw:name="f73" draw:formula="379125"/><draw:equation draw:name="f74" draw:formula="384423"/><draw:equation draw:name="f75" draw:formula="366929"/><draw:equation draw:name="f76" draw:formula="392606"/><draw:equation draw:name="f77" draw:formula="353231"/><draw:equation draw:name="f78" draw:formula="397862"/><draw:equation draw:name="f79" draw:formula="335991"/><draw:equation draw:name="f80" draw:formula="399719"/><draw:equation draw:name="f81" draw:formula="329387"/><draw:equation draw:name="f82" draw:formula="399707"/><draw:equation draw:name="f83" draw:formula="291006"/><draw:equation draw:name="f84" draw:formula="379990"/><draw:equation draw:name="f85" draw:formula="274447"/><draw:equation draw:name="f86" draw:formula="339699"/><draw:equation draw:name="f87" draw:formula="329399"/><draw:equation draw:name="f88" draw:formula="296068"/><draw:equation draw:name="f89" draw:formula="290568"/><draw:equation draw:name="f90" draw:formula="336943"/><draw:equation draw:name="f91" draw:formula="275234"/><draw:equation draw:name="f92" draw:formula="343268"/><draw:equation draw:name="f93" draw:formula="349491"/><draw:equation draw:name="f94" draw:formula="276161"/><draw:equation draw:name="f95" draw:formula="355447"/><draw:equation draw:name="f96" draw:formula="278003"/><draw:equation draw:name="f97" draw:formula="368326"/><draw:equation draw:name="f98" draw:formula="279294"/><draw:equation draw:name="f99" draw:formula="397447"/><draw:equation draw:name="f100" draw:formula="243657"/><draw:equation draw:name="f101" draw:formula="365569"/><draw:equation draw:name="f102" draw:formula="213307"/><draw:equation draw:name="f103" draw:formula="337820"/><draw:equation draw:name="f104" draw:formula="209905"/><draw:equation draw:name="f105" draw:formula="325020"/><draw:equation draw:name="f106" draw:formula="210418"/><draw:equation draw:name="f107" draw:formula="281928"/><draw:equation draw:name="f108" draw:formula="221520"/><draw:equation draw:name="f109" draw:formula="245939"/><draw:equation draw:name="f110" draw:formula="248112"/><draw:equation draw:name="f111" draw:formula="222694"/><draw:equation draw:name="f112" draw:formula="280885"/><draw:equation draw:name="f113" draw:formula="209895"/><draw:equation draw:name="f114" draw:formula="323394"/><draw:equation draw:name="f115" draw:formula="209194"/><draw:equation draw:name="f116" draw:formula="340487"/><draw:equation draw:name="f117" draw:formula="210121"/><draw:equation draw:name="f118" draw:formula="351612"/><draw:equation draw:name="f119" draw:formula="223374"/><draw:equation draw:name="f120" draw:formula="396721"/><draw:equation draw:name="f121" draw:formula="267891"/><draw:equation draw:name="f122" draw:formula="445697"/><draw:equation draw:name="f123" draw:formula="308040"/><draw:equation draw:name="f124" draw:formula="462022"/><draw:equation draw:name="f125" draw:formula="465328"/><draw:equation draw:name="f126" draw:formula="366509"/><draw:equation draw:name="f127" draw:formula="461157"/><draw:equation draw:name="f128" draw:formula="393428"/><draw:equation draw:name="f129" draw:formula="450664"/><draw:equation draw:name="f130" draw:formula="416501"/><draw:equation draw:name="f131" draw:formula="436872"/><draw:equation draw:name="f132" draw:formula="434530"/><draw:equation draw:name="f133" draw:formula="422808"/><draw:equation draw:name="f134" draw:formula="447121"/><draw:equation draw:name="f135" draw:formula="412162"/><draw:equation draw:name="f136" draw:formula="459333"/><draw:equation draw:name="f137" draw:formula="403971"/><draw:equation draw:name="f138" draw:formula="502068"/><draw:equation draw:name="f139" draw:formula="398147"/><draw:equation draw:name="f140" draw:formula="543428"/><draw:equation draw:name="f141" draw:formula="426148"/><draw:equation draw:name="f142" draw:formula="555002"/><draw:equation draw:name="f143" draw:formula="461721"/><draw:equation draw:name="f144" draw:formula="547886"/><draw:equation draw:name="f145" draw:formula="492923"/><draw:equation draw:name="f146" draw:formula="527426"/><draw:equation draw:name="f147" draw:formula="525808"/><draw:equation draw:name="f148" draw:formula="494817"/><draw:equation draw:name="f149" draw:formula="557096"/><draw:equation draw:name="f150" draw:formula="451256"/><draw:equation draw:name="f151" draw:formula="583506"/><draw:equation draw:name="f152" draw:formula="397941"/><draw:equation draw:name="f153" draw:formula="601758"/><draw:equation draw:name="f154" draw:formula="335648"/><draw:equation draw:name="f155" draw:formula="608571"/><draw:equation draw:name="f156" draw:formula="287623"/><draw:equation draw:name="f157" draw:formula="604177"/><draw:equation draw:name="f158" draw:formula="242292"/><draw:equation draw:name="f159" draw:formula="591648"/><draw:equation draw:name="f160" draw:formula="200425"/><draw:equation draw:name="f161" draw:formula="571748"/><draw:equation draw:name="f162" draw:formula="162792"/><draw:equation draw:name="f163" draw:formula="545240"/><draw:equation draw:name="f164" draw:formula="130162"/><draw:equation draw:name="f165" draw:formula="512888"/><draw:equation draw:name="f166" draw:formula="103307"/><draw:equation draw:name="f167" draw:formula="475455"/><draw:equation draw:name="f168" draw:formula="82996"/><draw:equation draw:name="f169" draw:formula="433705"/><draw:equation draw:name="f170" draw:formula="70000"/><draw:equation draw:name="f171" draw:formula="388402"/><draw:equation draw:name="f172" draw:formula="65087"/><draw:equation draw:name="f173" draw:formula="340309"/><draw:equation draw:name="f174" draw:formula="69720"/><draw:equation draw:name="f175" draw:formula="286289"/><draw:equation draw:name="f176" draw:formula="84669"/><draw:equation draw:name="f177" draw:formula="235059"/><draw:equation draw:name="f178" draw:formula="109455"/><draw:equation draw:name="f179" draw:formula="187813"/><draw:equation draw:name="f180" draw:formula="143598"/><draw:equation draw:name="f181" draw:formula="145745"/><draw:equation draw:name="f182" draw:formula="185210"/><draw:equation draw:name="f183" draw:formula="111196"/><draw:equation draw:name="f184" draw:formula="232067"/><draw:equation draw:name="f185" draw:formula="85909"/><draw:equation draw:name="f186" draw:formula="282991"/><draw:equation draw:name="f187" draw:formula="70375"/><draw:equation draw:name="f188" draw:formula="337210"/><draw:equation draw:name="f189" draw:formula="390599"/><draw:equation draw:name="f190" draw:formula="70382"/><draw:equation draw:name="f191" draw:formula="441169"/><draw:equation draw:name="f192" draw:formula="85771"/><draw:equation draw:name="f193" draw:formula="487743"/><draw:equation draw:name="f194" draw:formula="110762"/><draw:equation draw:name="f195" draw:formula="529145"/><draw:equation draw:name="f196" draw:formula="144868"/><draw:equation draw:name="f197" draw:formula="539905"/><draw:equation draw:name="f198" draw:formula="152024"/><draw:equation draw:name="f199" draw:formula="552148"/><draw:equation draw:name="f200" draw:formula="154419"/><draw:equation draw:name="f201" draw:formula="564396"/><draw:equation draw:name="f202" draw:formula="152051"/><draw:equation draw:name="f203" draw:formula="575170"/><draw:equation draw:name="f204" draw:formula="144919"/><draw:equation draw:name="f205" draw:formula="582332"/><draw:equation draw:name="f206" draw:formula="134160"/><draw:equation draw:name="f207" draw:formula="584730"/><draw:equation draw:name="f208" draw:formula="121916"/><draw:equation draw:name="f209" draw:formula="582360"/><draw:equation draw:name="f210" draw:formula="109668"/><draw:equation draw:name="f211" draw:formula="534720"/><draw:equation draw:name="f212" draw:formula="64185"/><draw:equation draw:name="f213" draw:formula="489931"/><draw:equation draw:name="f214" draw:formula="36631"/><draw:equation draw:name="f215" draw:formula="441602"/><draw:equation draw:name="f216" draw:formula="16543"/><draw:equation draw:name="f217" draw:formula="390480"/><draw:equation draw:name="f218" draw:formula="4229"/><draw:equation draw:name="f219" draw:formula="?f2 - ?f0"/><draw:equation draw:name="f220" draw:formula="?f1 - ?f0"/><draw:equation draw:name="f221" draw:formula="?f220 / 620395"/><draw:equation draw:name="f222" draw:formula="?f219 / 673735"/><draw:equation draw:name="f223" draw:formula="?f0 / ?f221"/><draw:equation draw:name="f224" draw:formula="?f1 / ?f221"/><draw:equation draw:name="f225" draw:formula="?f0 / ?f222"/><draw:equation draw:name="f226" draw:formula="?f2 / ?f222"/></draw:enhanced-geometry></draw:custom-shape><draw:frame draw:z-index="251680768" draw:style-name="a5" draw:name="Image 3" text:anchor-type="paragraph" svg:x="6.4431in" svg:y="9.61024in" svg:width="0.99792in" svg:height="0.15278in" style:rel-width="scale" style:rel-height="scale"><draw:image xlink:href="media/image3.png" xlink:type="simple" xlink:show="embed" xlink:actuate="onLoad"/><svg:title/><svg:desc/></draw:frame><text:span text:style-name="T4"><draw:g draw:z-index="251658240" draw:name="Group 5851" draw:id="id20" draw:style-name="a23" text:anchor-type="paragraph"><svg:title/><svg:desc/><draw:custom-shape svg:x="0in" svg:y="1.57243in" svg:width="8.25992in" svg:height="8.34627in" draw:id="id3" draw:style-name="a6" draw:name="Shape 6875"><svg:title/><svg:desc/><draw:enhanced-geometry draw:type="non-primitive" svg:viewBox="0 0 7559993 10692003" draw:enhanced-path="M ?f0 ?f0 L ?f1 ?f0 ?f1 ?f2 ?f0 ?f2 ?f0 ?f0 N" draw:text-areas="?f7 ?f9 ?f8 ?f10"><draw:equation draw:name="f0" draw:formula="0"/><draw:equation draw:name="f1" draw:formula="7559993"/><draw:equation draw:name="f2" draw:formula="10692003"/><draw:equation draw:name="f3" draw:formula="?f2 - ?f0"/><draw:equation draw:name="f4" draw:formula="?f1 - ?f0"/><draw:equation draw:name="f5" draw:formula="?f4 / 7559993"/><draw:equation draw:name="f6" draw:formula="?f3 / 10692003"/><draw:equation draw:name="f7" draw:formula="0 / ?f5"/><draw:equation draw:name="f8" draw:formula="7559993 / ?f5"/><draw:equation draw:name="f9" draw:formula="0 / ?f6"/><draw:equation draw:name="f10" draw:formula="10692003 / ?f6"/></draw:enhanced-geometry></draw:custom-shape><draw:custom-shape svg:x="1.06415in" svg:y="3.79744in" svg:width="4.86469in" svg:height="5.27451in" draw:id="id4" draw:style-name="a7" draw:name="Shape 7"><svg:title/><svg:desc/><draw:enhanced-geometry draw:type="non-primitive" svg:viewBox="0 0 4448315 4823321" draw:enhanced-path="M ?f3 ?f0 L ?f4 ?f0 C ?f5 ?f6 ?f7 ?f8 ?f9 ?f10 ?f11 ?f12 ?f13 ?f14 ?f15 ?f16 ?f17 ?f18 ?f19 ?f20 ?f21 ?f22 ?f23 ?f24 ?f25 ?f26 ?f27 ?f28 ?f29 ?f30 ?f31 ?f32 ?f33 ?f34 ?f35 ?f36 ?f37 ?f38 ?f39 ?f40 L ?f3 ?f40 C ?f41 ?f40 ?f42 ?f43 ?f44 ?f45 ?f46 ?f47 ?f48 ?f49 ?f50 ?f51 ?f52 ?f53 ?f54 ?f55 ?f56 ?f57 L ?f58 ?f57 C ?f59 ?f57 ?f60 ?f61 ?f62 ?f63 ?f64 ?f65 ?f66 ?f67 ?f68 ?f69 ?f70 ?f71 ?f72 ?f73 ?f74 ?f75 L ?f76 ?f75 C ?f77 ?f75 ?f78 ?f79 ?f80 ?f81 ?f82 ?f83 ?f84 ?f85 ?f86 ?f85 ?f87 ?f85 ?f88 ?f89 ?f90 ?f91 ?f92 ?f93 ?f94 ?f95 ?f96 ?f97 ?f98 ?f99 ?f100 ?f101 ?f102 ?f103 ?f104 ?f105 ?f106 ?f107 ?f108 ?f109 ?f110 ?f111 ?f112 ?f113 ?f114 ?f115 ?f116 ?f117 ?f118 ?f119 ?f120 ?f121 ?f122 ?f123 ?f124 ?f125 ?f126 ?f127 ?f128 ?f129 ?f130 ?f131 ?f132 ?f133 ?f134 ?f135 ?f136 ?f137 ?f138 ?f139 ?f140 ?f141 ?f142 ?f143 ?f144 ?f145 ?f146 ?f147 ?f148 ?f149 ?f150 ?f151 ?f152 ?f153 ?f154 ?f155 ?f156 ?f157 ?f158 ?f159 ?f160 ?f161 ?f162 ?f163 ?f164 ?f165 ?f166 ?f167 ?f168 ?f167 ?f169 ?f167 ?f170 ?f171 ?f172 ?f173 ?f174 ?f175 ?f176 ?f177 ?f178 ?f179 ?f180 ?f181 ?f182 ?f183 ?f184 ?f185 ?f186 ?f187 ?f188 ?f189 ?f86 ?f189 ?f190 ?f189 ?f191 ?f192 ?f193 ?f194 ?f195 ?f196 ?f197 ?f198 ?f199 ?f200 ?f201 ?f202 ?f203 ?f204 ?f205 ?f206 ?f207 ?f208 ?f209 ?f210 ?f211 ?f212 ?f213 ?f214 ?f215 ?f216 ?f215 ?f217 ?f215 ?f218 ?f219 ?f220 ?f221 ?f222 ?f223 ?f224 ?f225 ?f226 ?f227 ?f228 ?f229 ?f230 ?f231 ?f232 ?f233 ?f234 ?f235 ?f236 ?f237 ?f238 ?f239 ?f240 ?f241 ?f242 ?f243 ?f244 ?f245 ?f246 ?f247 ?f248 ?f249 ?f250 ?f251 ?f252 L ?f253 ?f252 C ?f254 ?f252 ?f255 ?f256 ?f257 ?f258 ?f259 ?f260 ?f261 ?f262 ?f263 ?f262 L ?f264 ?f262 C ?f265 ?f266 ?f267 ?f268 ?f269 ?f270 ?f271 ?f272 ?f1 ?f273 ?f274 ?f275 ?f276 ?f277 ?f278 ?f279 ?f280 ?f2 L ?f281 ?f2 C ?f282 ?f283 ?f284 ?f285 ?f286 ?f287 ?f0 ?f288 ?f289 ?f290 ?f291 ?f292 ?f293 ?f294 ?f295 ?f0 ?f3 ?f0 Z N" draw:text-areas="?f300 ?f302 ?f301 ?f303"><draw:equation draw:name="f0" draw:formula="0"/><draw:equation draw:name="f1" draw:formula="4448315"/><draw:equation draw:name="f2" draw:formula="4823321"/><draw:equation draw:name="f3" draw:formula="2419553"/><draw:equation draw:name="f4" draw:formula="2423198"/><draw:equation draw:name="f5" draw:formula="2899245"/><draw:equation draw:name="f6" draw:formula="712"/><draw:equation draw:name="f7" draw:formula="3389821"/><draw:equation draw:name="f8" draw:formula="131115"/><draw:equation draw:name="f9" draw:formula="3774732"/><draw:equation draw:name="f10" draw:formula="392506"/><draw:equation draw:name="f11" draw:formula="3891432"/><draw:equation draw:name="f12" draw:formula="471767"/><draw:equation draw:name="f13" draw:formula="4136708"/><draw:equation draw:name="f14" draw:formula="670484"/><draw:equation draw:name="f15" draw:formula="4173487"/><draw:equation draw:name="f16" draw:formula="691897"/><draw:equation draw:name="f17" draw:formula="4284752"/><draw:equation draw:name="f18" draw:formula="756628"/><draw:equation draw:name="f19" draw:formula="4217391"/><draw:equation draw:name="f20" draw:formula="946697"/><draw:equation draw:name="f21" draw:formula="4126294"/><draw:equation draw:name="f22" draw:formula="1037578"/><draw:equation draw:name="f23" draw:formula="4035196"/><draw:equation draw:name="f24" draw:formula="1128459"/><draw:equation draw:name="f25" draw:formula="3908692"/><draw:equation draw:name="f26" draw:formula="1073709"/><draw:equation draw:name="f27" draw:formula="3812007"/><draw:equation draw:name="f28" draw:formula="988784"/><draw:equation draw:name="f29" draw:formula="3769246"/><draw:equation draw:name="f30" draw:formula="951230"/><draw:equation draw:name="f31" draw:formula="3710432"/><draw:equation draw:name="f32" draw:formula="942531"/><draw:equation draw:name="f33" draw:formula="3665423"/><draw:equation draw:name="f34" draw:formula="905561"/><draw:equation draw:name="f35" draw:formula="3333014"/><draw:equation draw:name="f36" draw:formula="632549"/><draw:equation draw:name="f37" draw:formula="2879738"/><draw:equation draw:name="f38" draw:formula="466713"/><draw:equation draw:name="f39" draw:formula="2422474"/><draw:equation draw:name="f40" draw:formula="466027"/><draw:equation draw:name="f41" draw:formula="1895792"/><draw:equation draw:name="f42" draw:formula="1404684"/><draw:equation draw:name="f43" draw:formula="671017"/><draw:equation draw:name="f44" draw:formula="1036269"/><draw:equation draw:name="f45" draw:formula="1043534"/><draw:equation draw:name="f46" draw:formula="667182"/><draw:equation draw:name="f47" draw:formula="1416635"/><draw:equation draw:name="f48" draw:formula="467589"/><draw:equation draw:name="f49" draw:formula="1911350"/><draw:equation draw:name="f50" draw:formula="474066"/><draw:equation draw:name="f51" draw:formula="2436597"/><draw:equation draw:name="f52" draw:formula="487274"/><draw:equation draw:name="f53" draw:formula="3494101"/><draw:equation draw:name="f54" draw:formula="1356271"/><draw:equation draw:name="f55" draw:formula="4355745"/><draw:equation draw:name="f56" draw:formula="2411286"/><draw:equation draw:name="f57" draw:formula="4357320"/><draw:equation draw:name="f58" draw:formula="2414347"/><draw:equation draw:name="f59" draw:formula="3355937"/><draw:equation draw:name="f60" draw:formula="3981285"/><draw:equation draw:name="f61" draw:formula="3724936"/><draw:equation draw:name="f62" draw:formula="3981857"/><draw:equation draw:name="f63" draw:formula="3305861"/><draw:equation draw:name="f64" draw:formula="3982060"/><draw:equation draw:name="f65" draw:formula="3185440"/><draw:equation draw:name="f66" draw:formula="3930523"/><draw:equation draw:name="f67" draw:formula="3069324"/><draw:equation draw:name="f68" draw:formula="3836785"/><draw:equation draw:name="f69" draw:formula="2978900"/><draw:equation draw:name="f70" draw:formula="3746309"/><draw:equation draw:name="f71" draw:formula="2891689"/><draw:equation draw:name="f72" draw:formula="3630486"/><draw:equation draw:name="f73" draw:formula="2841549"/><draw:equation draw:name="f74" draw:formula="3518840"/><draw:equation draw:name="f75" draw:formula="2841410"/><draw:equation draw:name="f76" draw:formula="3517837"/><draw:equation draw:name="f77" draw:formula="3331985"/><draw:equation draw:name="f78" draw:formula="3247365"/><draw:equation draw:name="f79" draw:formula="2915374"/><draw:equation draw:name="f80" draw:formula="3119260"/><draw:equation draw:name="f81" draw:formula="3027261"/><draw:equation draw:name="f82" draw:formula="2975102"/><draw:equation draw:name="f83" draw:formula="3153220"/><draw:equation draw:name="f84" draw:formula="2711628"/><draw:equation draw:name="f85" draw:formula="3331731"/><draw:equation draw:name="f86" draw:formula="2420620"/><draw:equation draw:name="f87" draw:formula="2325713"/><draw:equation draw:name="f88" draw:formula="2234146"/><draw:equation draw:name="f89" draw:formula="3317126"/><draw:equation draw:name="f90" draw:formula="2148027"/><draw:equation draw:name="f91" draw:formula="3290139"/><draw:equation draw:name="f92" draw:formula="1829740"/><draw:equation draw:name="f93" draw:formula="3197467"/><draw:equation draw:name="f94" draw:formula="1594333"/><draw:equation draw:name="f95" draw:formula="2940292"/><draw:equation draw:name="f96" draw:formula="1526426"/><draw:equation draw:name="f97" draw:formula="2605113"/><draw:equation draw:name="f98" draw:formula="1526172"/><draw:equation draw:name="f99" draw:formula="2603869"/><draw:equation draw:name="f100" draw:formula="1525803"/><draw:equation draw:name="f101" draw:formula="2602675"/><draw:equation draw:name="f102" draw:formula="1525537"/><draw:equation draw:name="f103" draw:formula="2601430"/><draw:equation draw:name="f104" draw:formula="1521320"/><draw:equation draw:name="f105" draw:formula="2580107"/><draw:equation draw:name="f106" draw:formula="1518425"/><draw:equation draw:name="f107" draw:formula="2558212"/><draw:equation draw:name="f108" draw:formula="1515580"/><draw:equation draw:name="f109" draw:formula="2536279"/><draw:equation draw:name="f110" draw:formula="1514335"/><draw:equation draw:name="f111" draw:formula="2526792"/><draw:equation draw:name="f112" draw:formula="1512545"/><draw:equation draw:name="f113" draw:formula="2517483"/><draw:equation draw:name="f114" draw:formula="1511592"/><draw:equation draw:name="f115" draw:formula="2507908"/><draw:equation draw:name="f116" draw:formula="1508074"/><draw:equation draw:name="f117" draw:formula="2473148"/><draw:equation draw:name="f118" draw:formula="1505941"/><draw:equation draw:name="f119" draw:formula="2437867"/><draw:equation draw:name="f120" draw:formula="1505991"/><draw:equation draw:name="f121" draw:formula="2401799"/><draw:equation draw:name="f122" draw:formula="1506169"/><draw:equation draw:name="f123" draw:formula="2286280"/><draw:equation draw:name="f124" draw:formula="1532445"/><draw:equation draw:name="f125" draw:formula="2171764"/><draw:equation draw:name="f126" draw:formula="1578229"/><draw:equation draw:name="f127" draw:formula="2064944"/><draw:equation draw:name="f128" draw:formula="1578674"/><draw:equation draw:name="f129" draw:formula="2063903"/><draw:equation draw:name="f130" draw:formula="1579080"/><draw:equation draw:name="f131" draw:formula="2062861"/><draw:equation draw:name="f132" draw:formula="1579499"/><draw:equation draw:name="f133" draw:formula="2061820"/><draw:equation draw:name="f134" draw:formula="1590561"/><draw:equation draw:name="f135" draw:formula="2036268"/><draw:equation draw:name="f136" draw:formula="1602524"/><draw:equation draw:name="f137" draw:formula="2011109"/><draw:equation draw:name="f138" draw:formula="1615821"/><draw:equation draw:name="f139" draw:formula="1986573"/><draw:equation draw:name="f140" draw:formula="1616545"/><draw:equation draw:name="f141" draw:formula="1985213"/><draw:equation draw:name="f142" draw:formula="1617155"/><draw:equation draw:name="f143" draw:formula="1983791"/><draw:equation draw:name="f144" draw:formula="1617891"/><draw:equation draw:name="f145" draw:formula="1982432"/><draw:equation draw:name="f146" draw:formula="1631544"/><draw:equation draw:name="f147" draw:formula="1957489"/><draw:equation draw:name="f148" draw:formula="1646415"/><draw:equation draw:name="f149" draw:formula="1933245"/><draw:equation draw:name="f150" draw:formula="1662214"/><draw:equation draw:name="f151" draw:formula="1909572"/><draw:equation draw:name="f152" draw:formula="1663738"/><draw:equation draw:name="f153" draw:formula="1907286"/><draw:equation draw:name="f154" draw:formula="1665402"/><draw:equation draw:name="f155" draw:formula="1905127"/><draw:equation draw:name="f156" draw:formula="1666964"/><draw:equation draw:name="f157" draw:formula="1902867"/><draw:equation draw:name="f158" draw:formula="1788947"/><draw:equation draw:name="f159" draw:formula="1723276"/><draw:equation draw:name="f160" draw:formula="1970062"/><draw:equation draw:name="f161" draw:formula="1583817"/><draw:equation draw:name="f162" draw:formula="2175891"/><draw:equation draw:name="f163" draw:formula="1530807"/><draw:equation draw:name="f164" draw:formula="2195055"/><draw:equation draw:name="f165" draw:formula="1525893"/><draw:equation draw:name="f166" draw:formula="2296198"/><draw:equation draw:name="f167" draw:formula="1502918"/><draw:equation draw:name="f168" draw:formula="2426881"/><draw:equation draw:name="f169" draw:formula="2518855"/><draw:equation draw:name="f170" draw:formula="2603411"/><draw:equation draw:name="f171" draw:formula="1518285"/><draw:equation draw:name="f172" draw:formula="2690673"/><draw:equation draw:name="f173" draw:formula="1545222"/><draw:equation draw:name="f174" draw:formula="2813571"/><draw:equation draw:name="f175" draw:formula="1583195"/><draw:equation draw:name="f176" draw:formula="2882506"/><draw:equation draw:name="f177" draw:formula="1713688"/><draw:equation draw:name="f178" draw:formula="2844508"/><draw:equation draw:name="f179" draw:formula="1836624"/><draw:equation draw:name="f180" draw:formula="2806509"/><draw:equation draw:name="f181" draw:formula="1959560"/><draw:equation draw:name="f182" draw:formula="2676424"/><draw:equation draw:name="f183" draw:formula="2028406"/><draw:equation draw:name="f184" draw:formula="2553068"/><draw:equation draw:name="f185" draw:formula="1990497"/><draw:equation draw:name="f186" draw:formula="2510447"/><draw:equation draw:name="f187" draw:formula="1977314"/><draw:equation draw:name="f188" draw:formula="2465883"/><draw:equation draw:name="f189" draw:formula="1970646"/><draw:equation draw:name="f190" draw:formula="2271357"/><draw:equation draw:name="f191" draw:formula="2139264"/><draw:equation draw:name="f192" draw:formula="2044421"/><draw:equation draw:name="f193" draw:formula="2057908"/><draw:equation draw:name="f194" draw:formula="2157134"/><draw:equation draw:name="f195" draw:formula="2050466"/><draw:equation draw:name="f196" draw:formula="2167700"/><draw:equation draw:name="f197" draw:formula="2043316"/><draw:equation draw:name="f198" draw:formula="2178406"/><draw:equation draw:name="f199" draw:formula="2036712"/><draw:equation draw:name="f200" draw:formula="2189468"/><draw:equation draw:name="f201" draw:formula="2031962"/><draw:equation draw:name="f202" draw:formula="2197418"/><draw:equation draw:name="f203" draw:formula="2027352"/><draw:equation draw:name="f204" draw:formula="2205419"/><draw:equation draw:name="f205" draw:formula="2023072"/><draw:equation draw:name="f206" draw:formula="2213661"/><draw:equation draw:name="f207" draw:formula="2016951"/><draw:equation draw:name="f208" draw:formula="2225345"/><draw:equation draw:name="f209" draw:formula="2011604"/><draw:equation draw:name="f210" draw:formula="2237271"/><draw:equation draw:name="f211" draw:formula="2006486"/><draw:equation draw:name="f212" draw:formula="2249297"/><draw:equation draw:name="f213" draw:formula="1985137"/><draw:equation draw:name="f214" draw:formula="2301482"/><draw:equation draw:name="f215" draw:formula="1973148"/><draw:equation draw:name="f216" draw:formula="2358429"/><draw:equation draw:name="f217" draw:formula="2418195"/><draw:equation draw:name="f218" draw:formula="2432216"/><draw:equation draw:name="f219" draw:formula="1973987"/><draw:equation draw:name="f220" draw:formula="2446046"/><draw:equation draw:name="f221" draw:formula="1975256"/><draw:equation draw:name="f222" draw:formula="2459736"/><draw:equation draw:name="f223" draw:formula="1976006"/><draw:equation draw:name="f224" draw:formula="2466988"/><draw:equation draw:name="f225" draw:formula="1977073"/><draw:equation draw:name="f226" draw:formula="2474075"/><draw:equation draw:name="f227" draw:formula="1978101"/><draw:equation draw:name="f228" draw:formula="2481174"/><draw:equation draw:name="f229" draw:formula="1979130"/><draw:equation draw:name="f230" draw:formula="2488515"/><draw:equation draw:name="f231" draw:formula="1980070"/><draw:equation draw:name="f232" draw:formula="2495893"/><draw:equation draw:name="f233" draw:formula="1981454"/><draw:equation draw:name="f234" draw:formula="2503069"/><draw:equation draw:name="f235" draw:formula="1982661"/><draw:equation draw:name="f236" draw:formula="2509444"/><draw:equation draw:name="f237" draw:formula="1984286"/><draw:equation draw:name="f238" draw:formula="2515566"/><draw:equation draw:name="f239" draw:formula="1985734"/><draw:equation draw:name="f240" draw:formula="2521814"/><draw:equation draw:name="f241" draw:formula="2021726"/><draw:equation draw:name="f242" draw:formula="2672792"/><draw:equation draw:name="f243" draw:formula="2134121"/><draw:equation draw:name="f244" draw:formula="2794229"/><draw:equation draw:name="f245" draw:formula="2279891"/><draw:equation draw:name="f246" draw:formula="2842692"/><draw:equation draw:name="f247" draw:formula="2321649"/><draw:equation draw:name="f248" draw:formula="2855151"/><draw:equation draw:name="f249" draw:formula="2366493"/><draw:equation draw:name="f250" draw:formula="2861869"/><draw:equation draw:name="f251" draw:formula="2413775"/><draw:equation draw:name="f252" draw:formula="2861945"/><draw:equation draw:name="f253" draw:formula="2414854"/><draw:equation draw:name="f254" draw:formula="2600198"/><draw:equation draw:name="f255" draw:formula="2684755"/><draw:equation draw:name="f256" draw:formula="2788044"/><draw:equation draw:name="f257" draw:formula="2812707"/><draw:equation draw:name="f258" draw:formula="2676310"/><draw:equation draw:name="f259" draw:formula="2966212"/><draw:equation draw:name="f260" draw:formula="2542210"/><draw:equation draw:name="f261" draw:formula="3157182"/><draw:equation draw:name="f262" draw:formula="2375396"/><draw:equation draw:name="f263" draw:formula="3517761"/><draw:equation draw:name="f264" draw:formula="3519551"/><draw:equation draw:name="f265" draw:formula="3750386"/><draw:equation draw:name="f266" draw:formula="2375713"/><draw:equation draw:name="f267" draw:formula="3983914"/><draw:equation draw:name="f268" draw:formula="2473401"/><draw:equation draw:name="f269" draw:formula="4160292"/><draw:equation draw:name="f270" draw:formula="2643442"/><draw:equation draw:name="f271" draw:formula="4346156"/><draw:equation draw:name="f272" draw:formula="2822690"/><draw:equation draw:name="f273" draw:formula="3058237"/><draw:equation draw:name="f274" draw:formula="4447947"/><draw:equation draw:name="f275" draw:formula="3306611"/><draw:equation draw:name="f276" draw:formula="4446880"/><draw:equation draw:name="f277" draw:formula="4023144"/><draw:equation draw:name="f278" draw:formula="3577133"/><draw:equation draw:name="f279" draw:formula="4823245"/><draw:equation draw:name="f280" draw:formula="2414283"/><draw:equation draw:name="f281" draw:formula="2410575"/><draw:equation draw:name="f282" draw:formula="1102208"/><draw:equation draw:name="f283" draw:formula="4821403"/><draw:equation draw:name="f284" draw:formula="24460"/><draw:equation draw:name="f285" draw:formula="3753307"/><draw:equation draw:name="f286" draw:formula="8128"/><draw:equation draw:name="f287" draw:formula="2442413"/><draw:equation draw:name="f288" draw:formula="1791424"/><draw:equation draw:name="f289" draw:formula="247523"/><draw:equation draw:name="f290" draw:formula="1178268"/><draw:equation draw:name="f291" draw:formula="704914"/><draw:equation draw:name="f292" draw:formula="715823"/><draw:equation draw:name="f293" draw:formula="1161593"/><draw:equation draw:name="f294" draw:formula="254115"/><draw:equation draw:name="f295" draw:formula="1770393"/><draw:equation draw:name="f296" draw:formula="?f2 - ?f0"/><draw:equation draw:name="f297" draw:formula="?f1 - ?f0"/><draw:equation draw:name="f298" draw:formula="?f297 / 4448315"/><draw:equation draw:name="f299" draw:formula="?f296 / 4823321"/><draw:equation draw:name="f300" draw:formula="0 / ?f298"/><draw:equation draw:name="f301" draw:formula="4448315 / ?f298"/><draw:equation draw:name="f302" draw:formula="0 / ?f299"/><draw:equation draw:name="f303" draw:formula="4823321 / ?f299"/></draw:enhanced-geometry></draw:custom-shape><draw:custom-shape svg:x="4.7515in" svg:y="4.17242in" svg:width="3.51612in" svg:height="1.32211in" draw:id="id5" draw:style-name="a8" draw:name="Shape 8"><svg:title/><svg:desc/><draw:enhanced-geometry draw:type="non-primitive" svg:viewBox="0 0 3215179 1209018" draw:enhanced-path="M ?f3 ?f4 C ?f5 ?f0 ?f6 ?f7 ?f8 ?f9 ?f10 ?f11 ?f12 ?f13 ?f14 ?f15 ?f16 ?f17 ?f18 ?f19 ?f20 ?f21 ?f22 ?f23 ?f24 ?f25 ?f26 ?f27 L ?f1 ?f28 ?f1 ?f29 ?f30 ?f31 C ?f32 ?f33 ?f34 ?f2 ?f35 ?f2 ?f36 ?f2 ?f37 ?f38 ?f39 ?f40 ?f41 ?f42 ?f43 ?f44 ?f45 ?f46 ?f47 ?f48 ?f49 ?f50 ?f51 ?f52 ?f53 ?f54 ?f0 ?f55 ?f56 ?f57 ?f58 ?f59 ?f60 ?f61 ?f3 ?f4 Z N" draw:text-areas="?f66 ?f68 ?f67 ?f69"><draw:equation draw:name="f0" draw:formula="0"/><draw:equation draw:name="f1" draw:formula="3215179"/><draw:equation draw:name="f2" draw:formula="1209018"/><draw:equation draw:name="f3" draw:formula="245563"/><draw:equation draw:name="f4" draw:formula="4559"/><draw:equation draw:name="f5" draw:formula="305657"/><draw:equation draw:name="f6" draw:formula="367493"/><draw:equation draw:name="f7" draw:formula="18367"/><draw:equation draw:name="f8" draw:formula="416827"/><draw:equation draw:name="f9" draw:formula="60747"/><draw:equation draw:name="f10" draw:formula="652678"/><draw:equation draw:name="f11" draw:formula="263350"/><draw:equation draw:name="f12" draw:formula="917245"/><draw:equation draw:name="f13" draw:formula="424094"/><draw:equation draw:name="f14" draw:formula="1203198"/><draw:equation draw:name="f15" draw:formula="538521"/><draw:equation draw:name="f16" draw:formula="1472489"/><draw:equation draw:name="f17" draw:formula="646306"/><draw:equation draw:name="f18" draw:formula="1757007"/><draw:equation draw:name="f19" draw:formula="711140"/><draw:equation draw:name="f20" draw:formula="2048866"/><draw:equation draw:name="f21" draw:formula="731269"/><draw:equation draw:name="f22" draw:formula="2426615"/><draw:equation draw:name="f23" draw:formula="757323"/><draw:equation draw:name="f24" draw:formula="2798248"/><draw:equation draw:name="f25" draw:formula="707698"/><draw:equation draw:name="f26" draw:formula="3146955"/><draw:equation draw:name="f27" draw:formula="588172"/><draw:equation draw:name="f28" draw:formula="562869"/><draw:equation draw:name="f29" draw:formula="1060835"/><draw:equation draw:name="f30" draw:formula="3124334"/><draw:equation draw:name="f31" draw:formula="1088557"/><draw:equation draw:name="f32" draw:formula="2840522"/><draw:equation draw:name="f33" draw:formula="1168141"/><draw:equation draw:name="f34" draw:formula="2545408"/><draw:equation draw:name="f35" draw:formula="2245322"/><draw:equation draw:name="f36" draw:formula="2169262"/><draw:equation draw:name="f37" draw:formula="2093049"/><draw:equation draw:name="f38" draw:formula="1206402"/><draw:equation draw:name="f39" draw:formula="2016455"/><draw:equation draw:name="f40" draw:formula="1201118"/><draw:equation draw:name="f41" draw:formula="1675600"/><draw:equation draw:name="f42" draw:formula="1177611"/><draw:equation draw:name="f43" draw:formula="1343101"/><draw:equation draw:name="f44" draw:formula="1101792"/><draw:equation draw:name="f45" draw:formula="1028230"/><draw:equation draw:name="f46" draw:formula="975782"/><draw:equation draw:name="f47" draw:formula="694106"/><draw:equation draw:name="f48" draw:formula="842077"/><draw:equation draw:name="f49" draw:formula="385140"/><draw:equation draw:name="f50" draw:formula="654409"/><draw:equation draw:name="f51" draw:formula="109931"/><draw:equation draw:name="f52" draw:formula="417985"/><draw:equation draw:name="f53" draw:formula="11278"/><draw:equation draw:name="f54" draw:formula="333251"/><draw:equation draw:name="f55" draw:formula="184572"/><draw:equation draw:name="f56" draw:formula="84747"/><draw:equation draw:name="f57" draw:formula="85931"/><draw:equation draw:name="f58" draw:formula="127114"/><draw:equation draw:name="f59" draw:formula="36604"/><draw:equation draw:name="f60" draw:formula="185468"/><draw:equation draw:name="f61" draw:formula="9118"/><draw:equation draw:name="f62" draw:formula="?f2 - ?f0"/><draw:equation draw:name="f63" draw:formula="?f1 - ?f0"/><draw:equation draw:name="f64" draw:formula="?f63 / 3215179"/><draw:equation draw:name="f65" draw:formula="?f62 / 1209018"/><draw:equation draw:name="f66" draw:formula="0 / ?f64"/><draw:equation draw:name="f67" draw:formula="3215179 / ?f64"/><draw:equation draw:name="f68" draw:formula="0 / ?f65"/><draw:equation draw:name="f69" draw:formula="1209018 / ?f65"/></draw:enhanced-geometry></draw:custom-shape><draw:custom-shape svg:x="0.74802in" svg:y="10.77871in" svg:width="1.33516in" svg:height="0.22571in" draw:id="id6" draw:style-name="a9" draw:name="Rectangle 5712"><svg:title/><svg:desc/><text:p text:style-name="P5"><text:span text:style-name="T6">900 100 036</text:span></text:p><draw:enhanced-geometry draw:type="non-primitive" svg:viewBox="0 0 21600 21600" draw:enhanced-path="M 0 0 L 21600 0 21600 21600 0 21600 Z N"/></draw:custom-shape><draw:custom-shape svg:x="1.75208in" svg:y="10.77871in" svg:width="0.06676in" svg:height="0.22571in" draw:id="id7" draw:style-name="a10" draw:name="Rectangle 5713"><svg:title/><svg:desc/><text:p text:style-name="P7"><text:span text:style-name="T8"><text:s/></text:span></text:p><draw:enhanced-geometry draw:type="non-primitive" svg:viewBox="0 0 21600 21600" draw:enhanced-path="M 0 0 L 21600 0 21600 21600 0 21600 Z N"/></draw:custom-shape><draw:custom-shape svg:x="0.74802in" svg:y="10.98705in" svg:width="3.45749in" svg:height="0.22571in" draw:id="id8" draw:style-name="a11" draw:name="Rectangle 10"><svg:title/><svg:desc/><text:p text:style-name="P9"><text:span text:style-name="T10">asociacioncontraelcancer.es</text:span></text:p><draw:enhanced-geometry draw:type="non-primitive" svg:viewBox="0 0 21600 21600" draw:enhanced-path="M 0 0 L 21600 0 21600 21600 0 21600 Z N"/></draw:custom-shape><draw:custom-shape svg:x="0.62068in" svg:y="0.8954in" svg:width="0.96031in" svg:height="0.67711in" draw:id="id9" draw:style-name="a12" draw:name="Rectangle 11"><svg:title/><svg:desc/><text:p text:style-name="P11"><text:span text:style-name="T12">Co</text:span></text:p><draw:enhanced-geometry draw:type="non-primitive" svg:viewBox="0 0 21600 21600" draw:enhanced-path="M 0 0 L 21600 0 21600 21600 0 21600 Z N"/></draw:custom-shape><draw:custom-shape svg:x="1.34272in" svg:y="0.8954in" svg:width="6.36554in" svg:height="0.67711in" draw:id="id10" draw:style-name="a13" draw:name="Rectangle 12"><svg:title/><svg:desc/><text:p text:style-name="P13"><text:span text:style-name="T14">mités del Consejo<text:s/></text:span></text:p><draw:enhanced-geometry draw:type="non-primitive" svg:viewBox="0 0 21600 21600" draw:enhanced-path="M 0 0 L 21600 0 21600 21600 0 21600 Z N"/></draw:custom-shape><draw:custom-shape svg:x="0.62068in" svg:y="1.54806in" svg:width="5.04503in" svg:height="0.67711in" draw:id="id11" draw:style-name="a14" draw:name="Rectangle 13"><svg:title/><svg:desc/><text:p text:style-name="P15"><text:span text:style-name="T16">Nacional de la<text:s/></text:span></text:p><draw:enhanced-geometry draw:type="non-primitive" svg:viewBox="0 0 21600 21600" draw:enhanced-path="M 0 0 L 21600 0 21600 21600 0 21600 Z N"/></draw:custom-shape><draw:custom-shape svg:x="4.41364in" svg:y="1.54806in" svg:width="4.04366in" svg:height="0.67711in" draw:id="id12" draw:style-name="a15" draw:name="Rectangle 14"><svg:title/><svg:desc/><text:p text:style-name="P17"><text:span text:style-name="T18">Asociación<text:s/></text:span></text:p><draw:enhanced-geometry draw:type="non-primitive" svg:viewBox="0 0 21600 21600" draw:enhanced-path="M 0 0 L 21600 0 21600 21600 0 21600 Z N"/></draw:custom-shape><draw:custom-shape svg:x="0.62068in" svg:y="2.20073in" svg:width="9.36821in" svg:height="0.67711in" draw:id="id13" draw:style-name="a16" draw:name="Rectangle 15"><svg:title/><svg:desc/><text:p text:style-name="P19"><text:span text:style-name="T20">Española Contra el Cáncer<text:s/></text:span></text:p><draw:enhanced-geometry draw:type="non-primitive" svg:viewBox="0 0 21600 21600" draw:enhanced-path="M 0 0 L 21600 0 21600 21600 0 21600 Z N"/></draw:custom-shape><draw:custom-shape svg:x="7.03335in" svg:y="10.97029in" svg:width="0.02606in" svg:height="0.1505in" draw:id="id14" draw:style-name="a17" draw:name="Shape 6876"><svg:title/><svg:desc/><draw:enhanced-geometry draw:type="non-primitive" svg:viewBox="0 0 23825 137630" draw:enhanced-path="M ?f0 ?f0 L ?f1 ?f0 ?f1 ?f2 ?f0 ?f2 ?f0 ?f0 N" draw:text-areas="?f7 ?f9 ?f8 ?f10"><draw:equation draw:name="f0" draw:formula="0"/><draw:equation draw:name="f1" draw:formula="23825"/><draw:equation draw:name="f2" draw:formula="137630"/><draw:equation draw:name="f3" draw:formula="?f2 - ?f0"/><draw:equation draw:name="f4" draw:formula="?f1 - ?f0"/><draw:equation draw:name="f5" draw:formula="?f4 / 23825"/><draw:equation draw:name="f6" draw:formula="?f3 / 137630"/><draw:equation draw:name="f7" draw:formula="0 / ?f5"/><draw:equation draw:name="f8" draw:formula="23825 / ?f5"/><draw:equation draw:name="f9" draw:formula="0 / ?f6"/><draw:equation draw:name="f10" draw:formula="137630 / ?f6"/></draw:enhanced-geometry></draw:custom-shape><draw:custom-shape svg:x="6.948in" svg:y="10.74855in" svg:width="0.02606in" svg:height="0.1505in" draw:id="id15" draw:style-name="a18" draw:name="Shape 6877"><svg:title/><svg:desc/><draw:enhanced-geometry draw:type="non-primitive" svg:viewBox="0 0 23825 137630" draw:enhanced-path="M ?f0 ?f0 L ?f1 ?f0 ?f1 ?f2 ?f0 ?f2 ?f0 ?f0 N" draw:text-areas="?f7 ?f9 ?f8 ?f10"><draw:equation draw:name="f0" draw:formula="0"/><draw:equation draw:name="f1" draw:formula="23825"/><draw:equation draw:name="f2" draw:formula="137630"/><draw:equation draw:name="f3" draw:formula="?f2 - ?f0"/><draw:equation draw:name="f4" draw:formula="?f1 - ?f0"/><draw:equation draw:name="f5" draw:formula="?f4 / 23825"/><draw:equation draw:name="f6" draw:formula="?f3 / 137630"/><draw:equation draw:name="f7" draw:formula="0 / ?f5"/><draw:equation draw:name="f8" draw:formula="23825 / ?f5"/><draw:equation draw:name="f9" draw:formula="0 / ?f6"/><draw:equation draw:name="f10" draw:formula="137630 / ?f6"/></draw:enhanced-geometry></draw:custom-shape><draw:custom-shape svg:x="6.70012in" svg:y="10.56896in" svg:width="0.02606in" svg:height="0.10803in" draw:id="id16" draw:style-name="a19" draw:name="Shape 6878"><svg:title/><svg:desc/><draw:enhanced-geometry draw:type="non-primitive" svg:viewBox="0 0 23825 98793" draw:enhanced-path="M ?f0 ?f0 L ?f1 ?f0 ?f1 ?f2 ?f0 ?f2 ?f0 ?f0 N" draw:text-areas="?f7 ?f9 ?f8 ?f10"><draw:equation draw:name="f0" draw:formula="0"/><draw:equation draw:name="f1" draw:formula="23825"/><draw:equation draw:name="f2" draw:formula="98793"/><draw:equation draw:name="f3" draw:formula="?f2 - ?f0"/><draw:equation draw:name="f4" draw:formula="?f1 - ?f0"/><draw:equation draw:name="f5" draw:formula="?f4 / 23825"/><draw:equation draw:name="f6" draw:formula="?f3 / 98793"/><draw:equation draw:name="f7" draw:formula="0 / ?f5"/><draw:equation draw:name="f8" draw:formula="23825 / ?f5"/><draw:equation draw:name="f9" draw:formula="0 / ?f6"/><draw:equation draw:name="f10" draw:formula="98793 / ?f6"/></draw:enhanced-geometry></draw:custom-shape><draw:custom-shape svg:x="6.70012in" svg:y="10.52649in" svg:width="0.02606in" svg:height="0.02742in" draw:id="id17" draw:style-name="a20" draw:name="Shape 6879"><svg:title/><svg:desc/><draw:enhanced-geometry draw:type="non-primitive" svg:viewBox="0 0 23825 25070" draw:enhanced-path="M ?f0 ?f0 L ?f1 ?f0 ?f1 ?f2 ?f0 ?f2 ?f0 ?f0 N" draw:text-areas="?f7 ?f9 ?f8 ?f10"><draw:equation draw:name="f0" draw:formula="0"/><draw:equation draw:name="f1" draw:formula="23825"/><draw:equation draw:name="f2" draw:formula="25070"/><draw:equation draw:name="f3" draw:formula="?f2 - ?f0"/><draw:equation draw:name="f4" draw:formula="?f1 - ?f0"/><draw:equation draw:name="f5" draw:formula="?f4 / 23825"/><draw:equation draw:name="f6" draw:formula="?f3 / 25070"/><draw:equation draw:name="f7" draw:formula="0 / ?f5"/><draw:equation draw:name="f8" draw:formula="23825 / ?f5"/><draw:equation draw:name="f9" draw:formula="0 / ?f6"/><draw:equation draw:name="f10" draw:formula="25070 / ?f6"/></draw:enhanced-geometry></draw:custom-shape><draw:custom-shape svg:x="6.97892in" svg:y="10.56896in" svg:width="0.02606in" svg:height="0.10803in" draw:id="id18" draw:style-name="a21" draw:name="Shape 6880"><svg:title/><svg:desc/><draw:enhanced-geometry draw:type="non-primitive" svg:viewBox="0 0 23825 98793" draw:enhanced-path="M ?f0 ?f0 L ?f1 ?f0 ?f1 ?f2 ?f0 ?f2 ?f0 ?f0 N" draw:text-areas="?f7 ?f9 ?f8 ?f10"><draw:equation draw:name="f0" draw:formula="0"/><draw:equation draw:name="f1" draw:formula="23825"/><draw:equation draw:name="f2" draw:formula="98793"/><draw:equation draw:name="f3" draw:formula="?f2 - ?f0"/><draw:equation draw:name="f4" draw:formula="?f1 - ?f0"/><draw:equation draw:name="f5" draw:formula="?f4 / 23825"/><draw:equation draw:name="f6" draw:formula="?f3 / 98793"/><draw:equation draw:name="f7" draw:formula="0 / ?f5"/><draw:equation draw:name="f8" draw:formula="23825 / ?f5"/><draw:equation draw:name="f9" draw:formula="0 / ?f6"/><draw:equation draw:name="f10" draw:formula="98793 / ?f6"/></draw:enhanced-geometry></draw:custom-shape><draw:custom-shape svg:x="6.97892in" svg:y="10.52649in" svg:width="0.02606in" svg:height="0.02742in" draw:id="id19" draw:style-name="a22" draw:name="Shape 6881"><svg:title/><svg:desc/><draw:enhanced-geometry draw:type="non-primitive" svg:viewBox="0 0 23825 25070" draw:enhanced-path="M ?f0 ?f0 L ?f1 ?f0 ?f1 ?f2 ?f0 ?f2 ?f0 ?f0 N" draw:text-areas="?f7 ?f9 ?f8 ?f10"><draw:equation draw:name="f0" draw:formula="0"/><draw:equation draw:name="f1" draw:formula="23825"/><draw:equation draw:name="f2" draw:formula="25070"/><draw:equation draw:name="f3" draw:formula="?f2 - ?f0"/><draw:equation draw:name="f4" draw:formula="?f1 - ?f0"/><draw:equation draw:name="f5" draw:formula="?f4 / 23825"/><draw:equation draw:name="f6" draw:formula="?f3 / 25070"/><draw:equation draw:name="f7" draw:formula="0 / ?f5"/><draw:equation draw:name="f8" draw:formula="23825 / ?f5"/><draw:equation draw:name="f9" draw:formula="0 / ?f6"/><draw:equation draw:name="f10" draw:formula="25070 / ?f6"/></draw:enhanced-geometry></draw:custom-shape></draw:g></text:span><draw:custom-shape svg:x="-0.02in" svg:y="-0.34in" svg:width="8.2875in" svg:height="12.03889in" draw:z-index="251673600" draw:id="id21" draw:style-name="a24" draw:name="Graphic 1" text:anchor-type="paragraph"><svg:title/><svg:desc/><draw:enhanced-geometry draw:type="non-primitive" svg:viewBox="0 0 7560309 10692130" draw:enhanced-path="M ?f3 ?f0 L ?f0 ?f0 ?f0 ?f4 ?f3 ?f4 ?f3 ?f0 Z N" draw:text-areas="?f9 ?f11 ?f10 ?f12"><draw:equation draw:name="f0" draw:formula="0"/><draw:equation draw:name="f1" draw:formula="7560309"/><draw:equation draw:name="f2" draw:formula="10692130"/><draw:equation draw:name="f3" draw:formula="7559992"/><draw:equation draw:name="f4" draw:formula="10692003"/><draw:equation draw:name="f5" draw:formula="?f2 - ?f0"/><draw:equation draw:name="f6" draw:formula="?f1 - ?f0"/><draw:equation draw:name="f7" draw:formula="?f6 / 7560309"/><draw:equation draw:name="f8" draw:formula="?f5 / 10692130"/><draw:equation draw:name="f9" draw:formula="?f0 / ?f7"/><draw:equation draw:name="f10" draw:formula="?f1 / ?f7"/><draw:equation draw:name="f11" draw:formula="?f0 / ?f8"/><draw:equation draw:name="f12" draw:formula="?f2 / ?f8"/></draw:enhanced-geometry></draw:custom-shape></text:p>
      <text:soft-page-break/>
      <text:h text:style-name="P21" text:outline-level="1"><text:s/>Comités Estatutarios</text:h>
      <text:p text:style-name="P22"/>
      <text:h text:style-name="P23" text:outline-level="2"><draw:frame draw:z-index="251659264" draw:style-name="a25" draw:name="Picture 6585" text:anchor-type="paragraph" svg:x="-0.2234in" svg:y="-0.02199in" svg:width="1.29in" svg:height="1.29in" style:rel-width="scale" style:rel-height="scale"><draw:image xlink:href="media/image4.png" xlink:type="simple" xlink:show="embed" xlink:actuate="onLoad"/><svg:title/><svg:desc/></draw:frame><text:s text:c="5"/>COMITÉ EJECUTIVO NACIONAL<text:line-break/><text:s text:c="5"/><text:span text:style-name="T24">Presidente: Ramón Reyes Bori</text:span></text:h>
      <text:p text:style-name="P25">Doctor en Ciencias y Licenciado en Bioquímica por la Universidad Complutense de Madrid. Ejerció como profesor adjunto en la Universidad Autónoma de Madrid y ha trabajado en investigación en el Centro de Biología Molecular (CBM) de Madrid.<text:s/></text:p>
      <text:p text:style-name="P26">Ha desempeñado diversas responsabilidades de dirección en la Industria Farmacéutica y ha sido Socio responsable para España de las prácticas de Salud y Tecnología en la<text:s/>firma global de Consultoría de Dirección, Egon Zehnder.<text:s/></text:p>
      <text:p text:style-name="P27">Actualmente ocupa como voluntario los cargos de Presidente de la Asociación Española Contra el Cáncer y de su Fundación Científica y Presidente de las Ligas Europeas Contra el Cáncer (ECL).<text:s/></text:p>
      <text:h text:style-name="P28" text:outline-level="2"><draw:frame draw:z-index="251660288" draw:style-name="a26" draw:name="Picture 6586" text:anchor-type="paragraph" svg:x="-0.20669in" svg:y="-0.01823in" svg:width="1.29in" svg:height="1.29in" style:rel-width="scale" style:rel-height="scale"><draw:image xlink:href="media/image5.png" xlink:type="simple" xlink:show="embed" xlink:actuate="onLoad"/><svg:title/><svg:desc/></draw:frame><text:s text:c="4"/>COMITÉ TÉCNICO NACIONAL<text:s/></text:h>
      <text:p text:style-name="P29"><text:span text:style-name="T30">Presidenta: Pilar Garrido López</text:span></text:p>
      <text:p text:style-name="P31">Licenciada en Medicina y Cirugía por la Universidad Autónoma de Madrid y especialista en Oncología Médica, en la actualidad es Jefe de Servicio de Oncología Médica del Hospital Universitario Ramón y<text:s/>Cajal de Madrid.</text:p>
      <text:p text:style-name="P32">Co-Directora del área de cáncer del Instituto Ramón y Cajal de Investigación Sanitaria (IRYCIS) y profesora en la Facultad de Medicina de la Universidad de Alcalá.<text:s/></text:p>
      <text:p text:style-name="P33">Vinculada a la Asociación Española Contra el Cáncer como Presidenta del Comité Técnico y Patrono de la Fundación Científica, colabora con otras organizaciones de pacientes como AeCAP, Propatients y con sociedades científicas, habiendo sido miembro del Council de la European Society Medical Oncology (ESMO), Presidenta de la<text:s/>Sociedad Española de Oncología Médica (SEOM) y de la Federación de Asociaciones Científico Médicas Españolas (FACME).</text:p>
      <text:p text:style-name="P34"/>
      <text:p text:style-name="P35"/>
      <text:h text:style-name="P36" text:outline-level="2"/>
      <text:h text:style-name="P37" text:outline-level="2"><draw:frame draw:z-index="251661312" draw:style-name="a27" draw:name="Picture 6587" text:anchor-type="paragraph" svg:x="-0.20896in" svg:y="-0.03298in" svg:width="1.29in" svg:height="1.28667in" style:rel-width="scale" style:rel-height="scale"><draw:image xlink:href="media/image6.png" xlink:type="simple" xlink:show="embed" xlink:actuate="onLoad"/><svg:title/><svg:desc/></draw:frame>COMITÉ DE AUDITORÍA, RIESGOS Y CUMPLIMIENTO<text:s/><text:span text:style-name="T38">Presidenta: María Vila Rodríguez</text:span></text:h>
      <text:p text:style-name="P39">Licenciada en Ciencias Económicas por la Universidad Autónoma de Madrid y miembro del Registro Oficial de Cuentas de España.<text:s/></text:p>
      <text:p text:style-name="P40">Ha sido Presidenta de la Federación Española de Empresas de Tecnología Médica (FENIN). En Medtronic ha sido Directora General para Iberia, y previamente Directora Financiera y de<text:s/>Integraciones en Europa. Trabajó también en PwC y en KPMG.<text:s/></text:p>
      <text:p text:style-name="P41">Actualmente es miembro de consejos asesores de empresas tecnológicas, Vocal de la Junta Directiva del Círculo de Empresarios y del Consejo Nacional de la Asociación Española Contra el Cáncer. Galardonada por la revista Forbes como una de las mejores mujeres CEO de España.</text:p>
      <text:h text:style-name="P42" text:outline-level="2"><draw:frame draw:z-index="251662336" draw:style-name="a28" draw:name="Picture 6588" text:anchor-type="paragraph" svg:x="-0.21426in" svg:y="0.00236in" svg:width="1.29in" svg:height="1.29in" style:rel-width="scale" style:rel-height="scale"><draw:image xlink:href="media/image7.png" xlink:type="simple" xlink:show="embed" xlink:actuate="onLoad"/><svg:title/><svg:desc/></draw:frame>COMITÉ DE NOMBRAMIENTOS Y RETRIBUCIONES<text:s/></text:h>
      <text:p text:style-name="P43"><text:span text:style-name="T44">Presidenta: Rosario Rodríguez Martín<text:s/></text:span></text:p>
      <text:p text:style-name="P45">Licenciada en Ciencias Económicas y Empresariales por la Universidad Complutense de Madrid y con<text:s/>estudios de postgrado en Contabilidad Superior y Auditoría en el Centro de Estudios del Banco de España. Acumula casi 40 años de experiencia profesional en el sector financiero, tanto en banca nacional como internacional, sonde ha asumido diversas responsabilidades.<text:s/></text:p>
      <text:p text:style-name="P46">Ha ejercido de voluntaria como Técnico de emprendimiento en la Fundación<text:s/></text:p>
      <text:p text:style-name="P47">Tomillo. Actualmente ocupa los cargos de Vicetesorera del Consejo Nacional y <text:s/>Tesorera de la Sede Provincial Madrid de la Asociación Española Contra el Cáncer.</text:p>
      <text:h text:style-name="P48" text:outline-level="3"><text:span text:style-name="T49"><draw:frame draw:z-index="251688960" draw:style-name="a29" draw:name="Imagen 1" text:anchor-type="paragraph" svg:x="-0.22708in" svg:y="0.01875in" svg:width="1.40694in" svg:height="1.34653in" style:rel-width="scale" style:rel-height="scale"><draw:image xlink:href="media/image8.png" xlink:type="simple" xlink:show="embed" xlink:actuate="onLoad"/><svg:title/><svg:desc/></draw:frame></text:span><text:span text:style-name="T50">COMITÉ DE</text:span><text:span text:style-name="T51"><text:s/>ÉTICA Y BUEN GOBIERNO<text:s/></text:span>Presidente: Artemio Domínguez González</text:h>
      <text:p text:style-name="P52">Profesor en la Escuela Universitaria de Ingeniería Técnica Agrícola INEA desempeñando varios cargos entre 1980 y 2007 como Jefe de Estudios, director del Laboratorio de Análisis Agrario de INEA y profesor de diferentes cursos de postgrado.</text:p>
      <text:p text:style-name="P53">Alcalde de Medina de Rioseco y diputado provincial de Valladolid, con distintas responsabilidades desde 1999 hasta 2017, ha sido Presidente del Programa de Desarrollo y Diversificación Económica de Castilla y<text:s/>León LEADERCAL “Campos y Torozos” de 2003 a 2017.</text:p>
      <text:p text:style-name="P54">Jubilado desde 2017, actualmente ocupa como voluntario los cargos de Presidente de la Sede Provincial de Valladolid de la Asociación Española Contra el Cáncer y Representante Autonómico de la entidad en Castilla y León.</text:p>
      <text:p text:style-name="P55"/>
      <text:soft-page-break/>
      <text:h text:style-name="P56" text:outline-level="1">Comités No Estatutarios</text:h>
      <text:p text:style-name="P57"><draw:frame draw:z-index="251657215" draw:style-name="a30" draw:name="Picture 6595" text:anchor-type="paragraph" svg:x="-0.10625in" svg:y="0.20936in" svg:width="1.28889in" svg:height="1.28889in" style:rel-width="scale" style:rel-height="scale"><draw:image xlink:href="media/image9.png" xlink:type="simple" xlink:show="embed" xlink:actuate="onLoad"/><svg:title/><svg:desc/></draw:frame></text:p>
      <text:p text:style-name="P58"><text:span text:style-name="T59">COMITÉ TERRITORIAL</text:span><text:span text:style-name="T60"><text:s/>Y DE VOLUNTARIADO</text:span></text:p>
      <text:p text:style-name="P61"><text:span text:style-name="T62">Presidente:<text:s/></text:span><text:span text:style-name="T63">Ángel Losada Vázquez</text:span></text:p>
      <text:p text:style-name="P64">Doctor en Ciencias de la Información por la Universidad Complutense de Madrid y en Economía de la Empresa por la Universidad de Salamanca, es Catedrático de Comunicación Corporativa en la Universidad Pontificia de Salamanca, donde ha sido Decano de la Facultad de Comunicación, Director de la Oficina de Transferencia de Conocimiento y Director de Relaciones Internacionales.</text:p>
      <text:p text:style-name="P65">Director de Comunicación de la Junta de Castilla y León (2007-2011), así como de la Fundación Nido-MR, ha sido Presidente Fundador en Castilla y León de la Asociación de Directivos de Comunicación (DIRCOM).</text:p>
      <text:p text:style-name="P66">Actualmente ocupa como voluntario los cargos de Vicepresidente Territorial<text:s/>en el Consejo Nacional y Presidente de la Sede Provincial de Salamanca de la Asociación Española Contra el Cáncer.</text:p>
      <text:h text:style-name="Título2" text:outline-level="2"><draw:frame draw:z-index="251665408" draw:style-name="a31" draw:name="Picture 6590" text:anchor-type="paragraph" svg:x="-0.10903in" svg:y="0.01772in" svg:width="1.28958in" svg:height="1.28958in" style:rel-width="scale" style:rel-height="scale"><draw:image xlink:href="media/image10.png" xlink:type="simple" xlink:show="embed" xlink:actuate="onLoad"/><svg:title/><svg:desc/></draw:frame>COMITÉ DE MISIÓN</text:h>
      <text:p text:style-name="P67"><text:span text:style-name="T68">Presidente: José Manuel Ramón Cajal</text:span></text:p>
      <text:p text:style-name="P69"><text:s text:c="2"/>Licenciado en Medicina y Cirugía por la Universidad de Zaragoza, con la<text:line-break/><text:s text:c="2"/>especialidad en Obstetricia y Ginecología. Actualmente dirige en el Hospital San<text:line-break/><text:s text:c="2"/>Jorge de Huesca el programa de Cribado de Cáncer de Cérvix, junto al Servicio<text:line-break/><text:s text:c="2"/>de Anatomía Patológica y centros de salud de atención primaria, así como la<text:line-break/><text:s text:c="2"/>Unidad de Patología Cervical junto a la consulta monográfica del tema.</text:p>
      <text:p text:style-name="P70">Es miembro de la<text:s/>Unidad de Mama y del Comité hospitalario de tumores, Vicepresidente del Colegio de Médicos de Huesca y Vocal de la Junta Directiva Nacional de la Asociación Española de Patología Cervical y Colposcopia.<text:s/></text:p>
      <text:p text:style-name="P71">Actualmente ocupa como voluntario los cargos de Vicepresidente de Misión del Consejo Nacional y Presidente de la Sede Provincial de Huesca de la Asociación Española Contra el Cáncer.</text:p>
      <text:h text:style-name="P72" text:outline-level="2"><draw:frame draw:z-index="251666432" draw:style-name="a32" draw:name="Picture 6591" text:anchor-type="paragraph" svg:x="-0.14485in" svg:y="0.02418in" svg:width="1.29in" svg:height="1.29in" style:rel-width="scale" style:rel-height="scale"><draw:image xlink:href="media/image11.png" xlink:type="simple" xlink:show="embed" xlink:actuate="onLoad"/><svg:title/><svg:desc/></draw:frame>COMITÉ FINANCIERO, DE INVERSIONES Y DESARROLLO ECONÓMICO</text:h>
      <text:p text:style-name="P73"><text:span text:style-name="T74">Presidente: Tomás Morales Rafael</text:span></text:p>
      <text:p text:style-name="P75"><text:s text:c="2"/>Director Económico-Financiero<text:s/>experto en gestión del cambio en los sectores de<text:s/><text:line-break/><text:s text:c="2"/>Medios de Comunicación (TELEMADRID), Telecomunicaciones (ORANGE y<text:s/><text:line-break/><text:s text:c="2"/>RETEVISIÓN), Servicios y Financiero (PROSEGUR y GRUPO LICO).<text:s/></text:p>
      <text:p text:style-name="P76">Actualmente es Director Económico-Financiero de Radio Televisión Madrid S.A., Consejero de la sociedad filial, productora Multipark y Tesorero del Consejo<text:line-break/>Nacional de la Asociación Española Contra el Cáncer. Galardonado por la revista<text:s/><text:span text:style-name="T77">Actualidad Económica</text:span><text:s/>y la firma KPMG como uno de los mejores 100 Directores Financieros de<text:s/>España en el año 2015.</text:p>
      <text:p text:style-name="P78"/>
      <text:h text:style-name="P79" text:outline-level="2"><draw:frame draw:z-index="251667456" draw:style-name="a33" draw:name="Picture 6592" text:anchor-type="paragraph" svg:x="-0.20772in" svg:y="-0.06944in" svg:width="1.29in" svg:height="1.29in" style:rel-width="scale" style:rel-height="scale"><draw:image xlink:href="media/image12.png" xlink:type="simple" xlink:show="embed" xlink:actuate="onLoad"/><svg:title/><svg:desc/></draw:frame>COMITÉ DE RÉGIMEN JURÍDICO</text:h>
      <text:p text:style-name="P80"><text:span text:style-name="T81">Presidenta: Coloma Armero Montes</text:span></text:p>
      <text:p text:style-name="P82">Licenciada en Derecho por la Universidad Complutense de Madrid y Máster en Derecho Comunitario en el Colegio de Europa de Brujas (Bélgica). Socia de Uría Menéndez en el Departamento Mercantil y miembro del Consejo de Administración de este despacho hasta 2009. Ha sido Consejera y miembro de la Comisión de Auditoría y Cumplimiento de Mutua Madrileña (2009-2021), Presidente de la Comisión de Auditoría y Presidente de la<text:s/>Comisión de Nombramientos y Retribuciones de Cemex Latam Holdings (2012-2022).<text:s/></text:p>
      <text:p text:style-name="P83">Desde 2022 es Consejera y miembro de las Comisiones de Auditoría y Cumplimiento y de Estrategia de Indra Sistemas. Co-Presidente de la sección de Derecho Societario y Gobierno Corporativo del Ilustre Colegio de la Abogacía de Madrid. Árbitro, en el campo del Arbitraje Societario, de la Corte de Arbitraje de Madrid, de la Corte Española de Arbitraje y de la Corte de Arbitraje del Colegio de la Abogacía de Madrid.<text:s/></text:p>
      <text:p text:style-name="P84">Vocal del<text:s/>Consejo de Colegios de Abogados de la Comunidad de Madrid. Profesora de Gobierno Corporativo en el IE Law School y Secretaria del Consejo Nacional de la Asociación Española Contra el Cáncer.</text:p>
      <text:p text:style-name="P85"><draw:frame draw:z-index="251668480" draw:style-name="a34" draw:name="Picture 6593" text:anchor-type="paragraph" svg:x="-0.20669in" svg:y="0.00245in" svg:width="1.29in" svg:height="1.29in" style:rel-width="scale" style:rel-height="scale"><draw:image xlink:href="media/image13.png" xlink:type="simple" xlink:show="embed" xlink:actuate="onLoad"/><svg:title/><svg:desc/></draw:frame><text:span text:style-name="T86"><text:s text:c="4"/>COMITÉ DE PROYECTOS Y SEGUIMIENTO</text:span><text:span text:style-name="T87"><text:line-break/></text:span><text:span text:style-name="T88"><text:s text:c="4"/>DEL PLAN ESTRATÉGICO</text:span></text:p>
      <text:p text:style-name="P89"><text:span text:style-name="T90">Presidenta: María Victoria Fernández Martínez</text:span></text:p>
      <text:p text:style-name="P91">Licenciada en Ciencias Económicas y Empresariales por la Universidad Autónoma de Madrid, Diplomada en Asesoría Fiscal por el Instituto de Empresas de Murcia y la Universidad Pontificia de Salamanca, curso de <text:s/>especialización <text:s/>en Auditoría por la Fundación Universitaria CEU San Pablo, Programa de Alta Dirección en Empresas (PADE) y programas enfocados para miembros de Consejos de Administración, Responsabilidad Social Corporativa y Buen Gobierno, todo ello impartido por el IESE.</text:p>
      <text:p text:style-name="P92"/>
      <text:p text:style-name="P93">Especialista en Compliance por el Instituto de Estudios Bursátiles, obteniendo la acreditación de Compliance CESCOM y el Internationally Certified Compliance Professional por ASCOM, <text:s/>Título de Corredor y Agente de Seguros, así como de<text:s/>Especialista en Mediación Civil y Mercantil.<text:s/></text:p>
      <text:p text:style-name="P94">Habiendo ostentado diversos cargos de alta dirección en el ámbito financiero y de consultoría estratégica, en la actualidad, preside la Fundación CAMPOLLANO, ejerce como empresaria y administradora de varias sociedades y ocupa como voluntaria los cargos de Vocal del Consejo Nacional y Presidenta de la Sede Provincial de Albacete de la Asociación Española Contra el Cáncer.<text:s/></text:p>
      <text:p text:style-name="P95"/>
      <text:p text:style-name="P96"/>
      <text:soft-page-break/>
      <text:p text:style-name="P97"><draw:frame draw:z-index="251691008" draw:style-name="a35" draw:name="Picture 6595" text:anchor-type="paragraph" svg:x="-0.20694in" svg:y="0.24986in" svg:width="1.28958in" svg:height="1.28958in" style:rel-width="scale" style:rel-height="scale"><draw:image xlink:href="media/image9.png" xlink:type="simple" xlink:show="embed" xlink:actuate="onLoad"/><svg:title/><svg:desc/></draw:frame><text:span text:style-name="T98"><text:s text:c="5"/></text:span></text:p>
      <text:p text:style-name="P99"><text:span text:style-name="T100"><text:s text:c="5"/>COMITÉ DE COMUNICACIÓN, MARKETING Y ASUNTOS<text:s/></text:span></text:p>
      <text:p text:style-name="P101"><text:span text:style-name="T102"><text:s text:c="5"/>PÚBLICOS</text:span></text:p>
      <text:p text:style-name="P103"><text:span text:style-name="T104">Presidente: Ángel</text:span><text:span text:style-name="T105"><text:s/>Losada Vázquez</text:span></text:p>
      <text:p text:style-name="P106">Doctor en Ciencias de la Información por la Universidad Complutense de Madrid y en Economía de la Empresa por la Universidad de Salamanca, es Catedrático de Comunicación Corporativa en la Universidad Pontificia de Salamanca, donde ha sido Decano de la Facultad de Comunicación, Director de la Oficina de Transferencia de Conocimiento y Director de Relaciones Internacionales.</text:p>
      <text:p text:style-name="P107"/>
      <text:p text:style-name="P108">Director de Comunicación de la Junta de Castilla y León (2007-2011), así como de la Fundación Nido-MR, ha sido<text:s/>Presidente Fundador en Castilla y León de la Asociación de Directivos de Comunicación (DIRCOM).</text:p>
      <text:p text:style-name="P109">Su actividad investigadora se centra en el papel de la comunicación para el desempeño del liderazgo, la gestión del talento y el dinamismo de las<text:s/><text:span text:style-name="T110"><draw:g draw:z-index="251682816" draw:name="Group 5851" draw:id="id37" draw:style-name="a51" text:anchor-type="paragraph"><svg:title/><svg:desc/><draw:custom-shape svg:x="-0.29514in" svg:y="12.48467in" svg:width="8.25958in" svg:height="8.34627in" draw:id="id22" draw:style-name="a36" draw:name="Shape 6875"><svg:title/><svg:desc/><draw:enhanced-geometry draw:type="non-primitive" svg:viewBox="0 0 7559993 10692003" draw:enhanced-path="M ?f0 ?f0 L ?f1 ?f0 ?f1 ?f2 ?f0 ?f2 ?f0 ?f0 N" draw:text-areas="?f7 ?f9 ?f8 ?f10"><draw:equation draw:name="f0" draw:formula="0"/><draw:equation draw:name="f1" draw:formula="7559993"/><draw:equation draw:name="f2" draw:formula="10692003"/><draw:equation draw:name="f3" draw:formula="?f2 - ?f0"/><draw:equation draw:name="f4" draw:formula="?f1 - ?f0"/><draw:equation draw:name="f5" draw:formula="?f4 / 7559993"/><draw:equation draw:name="f6" draw:formula="?f3 / 10692003"/><draw:equation draw:name="f7" draw:formula="0 / ?f5"/><draw:equation draw:name="f8" draw:formula="7559993 / ?f5"/><draw:equation draw:name="f9" draw:formula="0 / ?f6"/><draw:equation draw:name="f10" draw:formula="10692003 / ?f6"/></draw:enhanced-geometry></draw:custom-shape><draw:custom-shape svg:x="0.76897in" svg:y="14.70968in" svg:width="4.86449in" svg:height="5.27451in" draw:id="id23" draw:style-name="a37" draw:name="Shape 7"><svg:title/><svg:desc/><draw:enhanced-geometry draw:type="non-primitive" svg:viewBox="0 0 4448315 4823321" draw:enhanced-path="M ?f3 ?f0 L ?f4 ?f0 C ?f5 ?f6 ?f7 ?f8 ?f9 ?f10 ?f11 ?f12 ?f13 ?f14 ?f15 ?f16 ?f17 ?f18 ?f19 ?f20 ?f21 ?f22 ?f23 ?f24 ?f25 ?f26 ?f27 ?f28 ?f29 ?f30 ?f31 ?f32 ?f33 ?f34 ?f35 ?f36 ?f37 ?f38 ?f39 ?f40 L ?f3 ?f40 C ?f41 ?f40 ?f42 ?f43 ?f44 ?f45 ?f46 ?f47 ?f48 ?f49 ?f50 ?f51 ?f52 ?f53 ?f54 ?f55 ?f56 ?f57 L ?f58 ?f57 C ?f59 ?f57 ?f60 ?f61 ?f62 ?f63 ?f64 ?f65 ?f66 ?f67 ?f68 ?f69 ?f70 ?f71 ?f72 ?f73 ?f74 ?f75 L ?f76 ?f75 C ?f77 ?f75 ?f78 ?f79 ?f80 ?f81 ?f82 ?f83 ?f84 ?f85 ?f86 ?f85 ?f87 ?f85 ?f88 ?f89 ?f90 ?f91 ?f92 ?f93 ?f94 ?f95 ?f96 ?f97 ?f98 ?f99 ?f100 ?f101 ?f102 ?f103 ?f104 ?f105 ?f106 ?f107 ?f108 ?f109 ?f110 ?f111 ?f112 ?f113 ?f114 ?f115 ?f116 ?f117 ?f118 ?f119 ?f120 ?f121 ?f122 ?f123 ?f124 ?f125 ?f126 ?f127 ?f128 ?f129 ?f130 ?f131 ?f132 ?f133 ?f134 ?f135 ?f136 ?f137 ?f138 ?f139 ?f140 ?f141 ?f142 ?f143 ?f144 ?f145 ?f146 ?f147 ?f148 ?f149 ?f150 ?f151 ?f152 ?f153 ?f154 ?f155 ?f156 ?f157 ?f158 ?f159 ?f160 ?f161 ?f162 ?f163 ?f164 ?f165 ?f166 ?f167 ?f168 ?f167 ?f169 ?f167 ?f170 ?f171 ?f172 ?f173 ?f174 ?f175 ?f176 ?f177 ?f178 ?f179 ?f180 ?f181 ?f182 ?f183 ?f184 ?f185 ?f186 ?f187 ?f188 ?f189 ?f86 ?f189 ?f190 ?f189 ?f191 ?f192 ?f193 ?f194 ?f195 ?f196 ?f197 ?f198 ?f199 ?f200 ?f201 ?f202 ?f203 ?f204 ?f205 ?f206 ?f207 ?f208 ?f209 ?f210 ?f211 ?f212 ?f213 ?f214 ?f215 ?f216 ?f215 ?f217 ?f215 ?f218 ?f219 ?f220 ?f221 ?f222 ?f223 ?f224 ?f225 ?f226 ?f227 ?f228 ?f229 ?f230 ?f231 ?f232 ?f233 ?f234 ?f235 ?f236 ?f237 ?f238 ?f239 ?f240 ?f241 ?f242 ?f243 ?f244 ?f245 ?f246 ?f247 ?f248 ?f249 ?f250 ?f251 ?f252 L ?f253 ?f252 C ?f254 ?f252 ?f255 ?f256 ?f257 ?f258 ?f259 ?f260 ?f261 ?f262 ?f263 ?f262 L ?f264 ?f262 C ?f265 ?f266 ?f267 ?f268 ?f269 ?f270 ?f271 ?f272 ?f1 ?f273 ?f274 ?f275 ?f276 ?f277 ?f278 ?f279 ?f280 ?f2 L ?f281 ?f2 C ?f282 ?f283 ?f284 ?f285 ?f286 ?f287 ?f0 ?f288 ?f289 ?f290 ?f291 ?f292 ?f293 ?f294 ?f295 ?f0 ?f3 ?f0 Z N" draw:text-areas="?f300 ?f302 ?f301 ?f303"><draw:equation draw:name="f0" draw:formula="0"/><draw:equation draw:name="f1" draw:formula="4448315"/><draw:equation draw:name="f2" draw:formula="4823321"/><draw:equation draw:name="f3" draw:formula="2419553"/><draw:equation draw:name="f4" draw:formula="2423198"/><draw:equation draw:name="f5" draw:formula="2899245"/><draw:equation draw:name="f6" draw:formula="712"/><draw:equation draw:name="f7" draw:formula="3389821"/><draw:equation draw:name="f8" draw:formula="131115"/><draw:equation draw:name="f9" draw:formula="3774732"/><draw:equation draw:name="f10" draw:formula="392506"/><draw:equation draw:name="f11" draw:formula="3891432"/><draw:equation draw:name="f12" draw:formula="471767"/><draw:equation draw:name="f13" draw:formula="4136708"/><draw:equation draw:name="f14" draw:formula="670484"/><draw:equation draw:name="f15" draw:formula="4173487"/><draw:equation draw:name="f16" draw:formula="691897"/><draw:equation draw:name="f17" draw:formula="4284752"/><draw:equation draw:name="f18" draw:formula="756628"/><draw:equation draw:name="f19" draw:formula="4217391"/><draw:equation draw:name="f20" draw:formula="946697"/><draw:equation draw:name="f21" draw:formula="4126294"/><draw:equation draw:name="f22" draw:formula="1037578"/><draw:equation draw:name="f23" draw:formula="4035196"/><draw:equation draw:name="f24" draw:formula="1128459"/><draw:equation draw:name="f25" draw:formula="3908692"/><draw:equation draw:name="f26" draw:formula="1073709"/><draw:equation draw:name="f27" draw:formula="3812007"/><draw:equation draw:name="f28" draw:formula="988784"/><draw:equation draw:name="f29" draw:formula="3769246"/><draw:equation draw:name="f30" draw:formula="951230"/><draw:equation draw:name="f31" draw:formula="3710432"/><draw:equation draw:name="f32" draw:formula="942531"/><draw:equation draw:name="f33" draw:formula="3665423"/><draw:equation draw:name="f34" draw:formula="905561"/><draw:equation draw:name="f35" draw:formula="3333014"/><draw:equation draw:name="f36" draw:formula="632549"/><draw:equation draw:name="f37" draw:formula="2879738"/><draw:equation draw:name="f38" draw:formula="466713"/><draw:equation draw:name="f39" draw:formula="2422474"/><draw:equation draw:name="f40" draw:formula="466027"/><draw:equation draw:name="f41" draw:formula="1895792"/><draw:equation draw:name="f42" draw:formula="1404684"/><draw:equation draw:name="f43" draw:formula="671017"/><draw:equation draw:name="f44" draw:formula="1036269"/><draw:equation draw:name="f45" draw:formula="1043534"/><draw:equation draw:name="f46" draw:formula="667182"/><draw:equation draw:name="f47" draw:formula="1416635"/><draw:equation draw:name="f48" draw:formula="467589"/><draw:equation draw:name="f49" draw:formula="1911350"/><draw:equation draw:name="f50" draw:formula="474066"/><draw:equation draw:name="f51" draw:formula="2436597"/><draw:equation draw:name="f52" draw:formula="487274"/><draw:equation draw:name="f53" draw:formula="3494101"/><draw:equation draw:name="f54" draw:formula="1356271"/><draw:equation draw:name="f55" draw:formula="4355745"/><draw:equation draw:name="f56" draw:formula="2411286"/><draw:equation draw:name="f57" draw:formula="4357320"/><draw:equation draw:name="f58" draw:formula="2414347"/><draw:equation draw:name="f59" draw:formula="3355937"/><draw:equation draw:name="f60" draw:formula="3981285"/><draw:equation draw:name="f61" draw:formula="3724936"/><draw:equation draw:name="f62" draw:formula="3981857"/><draw:equation draw:name="f63" draw:formula="3305861"/><draw:equation draw:name="f64" draw:formula="3982060"/><draw:equation draw:name="f65" draw:formula="3185440"/><draw:equation draw:name="f66" draw:formula="3930523"/><draw:equation draw:name="f67" draw:formula="3069324"/><draw:equation draw:name="f68" draw:formula="3836785"/><draw:equation draw:name="f69" draw:formula="2978900"/><draw:equation draw:name="f70" draw:formula="3746309"/><draw:equation draw:name="f71" draw:formula="2891689"/><draw:equation draw:name="f72" draw:formula="3630486"/><draw:equation draw:name="f73" draw:formula="2841549"/><draw:equation draw:name="f74" draw:formula="3518840"/><draw:equation draw:name="f75" draw:formula="2841410"/><draw:equation draw:name="f76" draw:formula="3517837"/><draw:equation draw:name="f77" draw:formula="3331985"/><draw:equation draw:name="f78" draw:formula="3247365"/><draw:equation draw:name="f79" draw:formula="2915374"/><draw:equation draw:name="f80" draw:formula="3119260"/><draw:equation draw:name="f81" draw:formula="3027261"/><draw:equation draw:name="f82" draw:formula="2975102"/><draw:equation draw:name="f83" draw:formula="3153220"/><draw:equation draw:name="f84" draw:formula="2711628"/><draw:equation draw:name="f85" draw:formula="3331731"/><draw:equation draw:name="f86" draw:formula="2420620"/><draw:equation draw:name="f87" draw:formula="2325713"/><draw:equation draw:name="f88" draw:formula="2234146"/><draw:equation draw:name="f89" draw:formula="3317126"/><draw:equation draw:name="f90" draw:formula="2148027"/><draw:equation draw:name="f91" draw:formula="3290139"/><draw:equation draw:name="f92" draw:formula="1829740"/><draw:equation draw:name="f93" draw:formula="3197467"/><draw:equation draw:name="f94" draw:formula="1594333"/><draw:equation draw:name="f95" draw:formula="2940292"/><draw:equation draw:name="f96" draw:formula="1526426"/><draw:equation draw:name="f97" draw:formula="2605113"/><draw:equation draw:name="f98" draw:formula="1526172"/><draw:equation draw:name="f99" draw:formula="2603869"/><draw:equation draw:name="f100" draw:formula="1525803"/><draw:equation draw:name="f101" draw:formula="2602675"/><draw:equation draw:name="f102" draw:formula="1525537"/><draw:equation draw:name="f103" draw:formula="2601430"/><draw:equation draw:name="f104" draw:formula="1521320"/><draw:equation draw:name="f105" draw:formula="2580107"/><draw:equation draw:name="f106" draw:formula="1518425"/><draw:equation draw:name="f107" draw:formula="2558212"/><draw:equation draw:name="f108" draw:formula="1515580"/><draw:equation draw:name="f109" draw:formula="2536279"/><draw:equation draw:name="f110" draw:formula="1514335"/><draw:equation draw:name="f111" draw:formula="2526792"/><draw:equation draw:name="f112" draw:formula="1512545"/><draw:equation draw:name="f113" draw:formula="2517483"/><draw:equation draw:name="f114" draw:formula="1511592"/><draw:equation draw:name="f115" draw:formula="2507908"/><draw:equation draw:name="f116" draw:formula="1508074"/><draw:equation draw:name="f117" draw:formula="2473148"/><draw:equation draw:name="f118" draw:formula="1505941"/><draw:equation draw:name="f119" draw:formula="2437867"/><draw:equation draw:name="f120" draw:formula="1505991"/><draw:equation draw:name="f121" draw:formula="2401799"/><draw:equation draw:name="f122" draw:formula="1506169"/><draw:equation draw:name="f123" draw:formula="2286280"/><draw:equation draw:name="f124" draw:formula="1532445"/><draw:equation draw:name="f125" draw:formula="2171764"/><draw:equation draw:name="f126" draw:formula="1578229"/><draw:equation draw:name="f127" draw:formula="2064944"/><draw:equation draw:name="f128" draw:formula="1578674"/><draw:equation draw:name="f129" draw:formula="2063903"/><draw:equation draw:name="f130" draw:formula="1579080"/><draw:equation draw:name="f131" draw:formula="2062861"/><draw:equation draw:name="f132" draw:formula="1579499"/><draw:equation draw:name="f133" draw:formula="2061820"/><draw:equation draw:name="f134" draw:formula="1590561"/><draw:equation draw:name="f135" draw:formula="2036268"/><draw:equation draw:name="f136" draw:formula="1602524"/><draw:equation draw:name="f137" draw:formula="2011109"/><draw:equation draw:name="f138" draw:formula="1615821"/><draw:equation draw:name="f139" draw:formula="1986573"/><draw:equation draw:name="f140" draw:formula="1616545"/><draw:equation draw:name="f141" draw:formula="1985213"/><draw:equation draw:name="f142" draw:formula="1617155"/><draw:equation draw:name="f143" draw:formula="1983791"/><draw:equation draw:name="f144" draw:formula="1617891"/><draw:equation draw:name="f145" draw:formula="1982432"/><draw:equation draw:name="f146" draw:formula="1631544"/><draw:equation draw:name="f147" draw:formula="1957489"/><draw:equation draw:name="f148" draw:formula="1646415"/><draw:equation draw:name="f149" draw:formula="1933245"/><draw:equation draw:name="f150" draw:formula="1662214"/><draw:equation draw:name="f151" draw:formula="1909572"/><draw:equation draw:name="f152" draw:formula="1663738"/><draw:equation draw:name="f153" draw:formula="1907286"/><draw:equation draw:name="f154" draw:formula="1665402"/><draw:equation draw:name="f155" draw:formula="1905127"/><draw:equation draw:name="f156" draw:formula="1666964"/><draw:equation draw:name="f157" draw:formula="1902867"/><draw:equation draw:name="f158" draw:formula="1788947"/><draw:equation draw:name="f159" draw:formula="1723276"/><draw:equation draw:name="f160" draw:formula="1970062"/><draw:equation draw:name="f161" draw:formula="1583817"/><draw:equation draw:name="f162" draw:formula="2175891"/><draw:equation draw:name="f163" draw:formula="1530807"/><draw:equation draw:name="f164" draw:formula="2195055"/><draw:equation draw:name="f165" draw:formula="1525893"/><draw:equation draw:name="f166" draw:formula="2296198"/><draw:equation draw:name="f167" draw:formula="1502918"/><draw:equation draw:name="f168" draw:formula="2426881"/><draw:equation draw:name="f169" draw:formula="2518855"/><draw:equation draw:name="f170" draw:formula="2603411"/><draw:equation draw:name="f171" draw:formula="1518285"/><draw:equation draw:name="f172" draw:formula="2690673"/><draw:equation draw:name="f173" draw:formula="1545222"/><draw:equation draw:name="f174" draw:formula="2813571"/><draw:equation draw:name="f175" draw:formula="1583195"/><draw:equation draw:name="f176" draw:formula="2882506"/><draw:equation draw:name="f177" draw:formula="1713688"/><draw:equation draw:name="f178" draw:formula="2844508"/><draw:equation draw:name="f179" draw:formula="1836624"/><draw:equation draw:name="f180" draw:formula="2806509"/><draw:equation draw:name="f181" draw:formula="1959560"/><draw:equation draw:name="f182" draw:formula="2676424"/><draw:equation draw:name="f183" draw:formula="2028406"/><draw:equation draw:name="f184" draw:formula="2553068"/><draw:equation draw:name="f185" draw:formula="1990497"/><draw:equation draw:name="f186" draw:formula="2510447"/><draw:equation draw:name="f187" draw:formula="1977314"/><draw:equation draw:name="f188" draw:formula="2465883"/><draw:equation draw:name="f189" draw:formula="1970646"/><draw:equation draw:name="f190" draw:formula="2271357"/><draw:equation draw:name="f191" draw:formula="2139264"/><draw:equation draw:name="f192" draw:formula="2044421"/><draw:equation draw:name="f193" draw:formula="2057908"/><draw:equation draw:name="f194" draw:formula="2157134"/><draw:equation draw:name="f195" draw:formula="2050466"/><draw:equation draw:name="f196" draw:formula="2167700"/><draw:equation draw:name="f197" draw:formula="2043316"/><draw:equation draw:name="f198" draw:formula="2178406"/><draw:equation draw:name="f199" draw:formula="2036712"/><draw:equation draw:name="f200" draw:formula="2189468"/><draw:equation draw:name="f201" draw:formula="2031962"/><draw:equation draw:name="f202" draw:formula="2197418"/><draw:equation draw:name="f203" draw:formula="2027352"/><draw:equation draw:name="f204" draw:formula="2205419"/><draw:equation draw:name="f205" draw:formula="2023072"/><draw:equation draw:name="f206" draw:formula="2213661"/><draw:equation draw:name="f207" draw:formula="2016951"/><draw:equation draw:name="f208" draw:formula="2225345"/><draw:equation draw:name="f209" draw:formula="2011604"/><draw:equation draw:name="f210" draw:formula="2237271"/><draw:equation draw:name="f211" draw:formula="2006486"/><draw:equation draw:name="f212" draw:formula="2249297"/><draw:equation draw:name="f213" draw:formula="1985137"/><draw:equation draw:name="f214" draw:formula="2301482"/><draw:equation draw:name="f215" draw:formula="1973148"/><draw:equation draw:name="f216" draw:formula="2358429"/><draw:equation draw:name="f217" draw:formula="2418195"/><draw:equation draw:name="f218" draw:formula="2432216"/><draw:equation draw:name="f219" draw:formula="1973987"/><draw:equation draw:name="f220" draw:formula="2446046"/><draw:equation draw:name="f221" draw:formula="1975256"/><draw:equation draw:name="f222" draw:formula="2459736"/><draw:equation draw:name="f223" draw:formula="1976006"/><draw:equation draw:name="f224" draw:formula="2466988"/><draw:equation draw:name="f225" draw:formula="1977073"/><draw:equation draw:name="f226" draw:formula="2474075"/><draw:equation draw:name="f227" draw:formula="1978101"/><draw:equation draw:name="f228" draw:formula="2481174"/><draw:equation draw:name="f229" draw:formula="1979130"/><draw:equation draw:name="f230" draw:formula="2488515"/><draw:equation draw:name="f231" draw:formula="1980070"/><draw:equation draw:name="f232" draw:formula="2495893"/><draw:equation draw:name="f233" draw:formula="1981454"/><draw:equation draw:name="f234" draw:formula="2503069"/><draw:equation draw:name="f235" draw:formula="1982661"/><draw:equation draw:name="f236" draw:formula="2509444"/><draw:equation draw:name="f237" draw:formula="1984286"/><draw:equation draw:name="f238" draw:formula="2515566"/><draw:equation draw:name="f239" draw:formula="1985734"/><draw:equation draw:name="f240" draw:formula="2521814"/><draw:equation draw:name="f241" draw:formula="2021726"/><draw:equation draw:name="f242" draw:formula="2672792"/><draw:equation draw:name="f243" draw:formula="2134121"/><draw:equation draw:name="f244" draw:formula="2794229"/><draw:equation draw:name="f245" draw:formula="2279891"/><draw:equation draw:name="f246" draw:formula="2842692"/><draw:equation draw:name="f247" draw:formula="2321649"/><draw:equation draw:name="f248" draw:formula="2855151"/><draw:equation draw:name="f249" draw:formula="2366493"/><draw:equation draw:name="f250" draw:formula="2861869"/><draw:equation draw:name="f251" draw:formula="2413775"/><draw:equation draw:name="f252" draw:formula="2861945"/><draw:equation draw:name="f253" draw:formula="2414854"/><draw:equation draw:name="f254" draw:formula="2600198"/><draw:equation draw:name="f255" draw:formula="2684755"/><draw:equation draw:name="f256" draw:formula="2788044"/><draw:equation draw:name="f257" draw:formula="2812707"/><draw:equation draw:name="f258" draw:formula="2676310"/><draw:equation draw:name="f259" draw:formula="2966212"/><draw:equation draw:name="f260" draw:formula="2542210"/><draw:equation draw:name="f261" draw:formula="3157182"/><draw:equation draw:name="f262" draw:formula="2375396"/><draw:equation draw:name="f263" draw:formula="3517761"/><draw:equation draw:name="f264" draw:formula="3519551"/><draw:equation draw:name="f265" draw:formula="3750386"/><draw:equation draw:name="f266" draw:formula="2375713"/><draw:equation draw:name="f267" draw:formula="3983914"/><draw:equation draw:name="f268" draw:formula="2473401"/><draw:equation draw:name="f269" draw:formula="4160292"/><draw:equation draw:name="f270" draw:formula="2643442"/><draw:equation draw:name="f271" draw:formula="4346156"/><draw:equation draw:name="f272" draw:formula="2822690"/><draw:equation draw:name="f273" draw:formula="3058237"/><draw:equation draw:name="f274" draw:formula="4447947"/><draw:equation draw:name="f275" draw:formula="3306611"/><draw:equation draw:name="f276" draw:formula="4446880"/><draw:equation draw:name="f277" draw:formula="4023144"/><draw:equation draw:name="f278" draw:formula="3577133"/><draw:equation draw:name="f279" draw:formula="4823245"/><draw:equation draw:name="f280" draw:formula="2414283"/><draw:equation draw:name="f281" draw:formula="2410575"/><draw:equation draw:name="f282" draw:formula="1102208"/><draw:equation draw:name="f283" draw:formula="4821403"/><draw:equation draw:name="f284" draw:formula="24460"/><draw:equation draw:name="f285" draw:formula="3753307"/><draw:equation draw:name="f286" draw:formula="8128"/><draw:equation draw:name="f287" draw:formula="2442413"/><draw:equation draw:name="f288" draw:formula="1791424"/><draw:equation draw:name="f289" draw:formula="247523"/><draw:equation draw:name="f290" draw:formula="1178268"/><draw:equation draw:name="f291" draw:formula="704914"/><draw:equation draw:name="f292" draw:formula="715823"/><draw:equation draw:name="f293" draw:formula="1161593"/><draw:equation draw:name="f294" draw:formula="254115"/><draw:equation draw:name="f295" draw:formula="1770393"/><draw:equation draw:name="f296" draw:formula="?f2 - ?f0"/><draw:equation draw:name="f297" draw:formula="?f1 - ?f0"/><draw:equation draw:name="f298" draw:formula="?f297 / 4448315"/><draw:equation draw:name="f299" draw:formula="?f296 / 4823321"/><draw:equation draw:name="f300" draw:formula="0 / ?f298"/><draw:equation draw:name="f301" draw:formula="4448315 / ?f298"/><draw:equation draw:name="f302" draw:formula="0 / ?f299"/><draw:equation draw:name="f303" draw:formula="4823321 / ?f299"/></draw:enhanced-geometry></draw:custom-shape><draw:custom-shape svg:x="4.45617in" svg:y="15.08467in" svg:width="3.51598in" svg:height="1.32211in" draw:id="id24" draw:style-name="a38" draw:name="Shape 8"><svg:title/><svg:desc/><draw:enhanced-geometry draw:type="non-primitive" svg:viewBox="0 0 3215179 1209018" draw:enhanced-path="M ?f3 ?f4 C ?f5 ?f0 ?f6 ?f7 ?f8 ?f9 ?f10 ?f11 ?f12 ?f13 ?f14 ?f15 ?f16 ?f17 ?f18 ?f19 ?f20 ?f21 ?f22 ?f23 ?f24 ?f25 ?f26 ?f27 L ?f1 ?f28 ?f1 ?f29 ?f30 ?f31 C ?f32 ?f33 ?f34 ?f2 ?f35 ?f2 ?f36 ?f2 ?f37 ?f38 ?f39 ?f40 ?f41 ?f42 ?f43 ?f44 ?f45 ?f46 ?f47 ?f48 ?f49 ?f50 ?f51 ?f52 ?f53 ?f54 ?f0 ?f55 ?f56 ?f57 ?f58 ?f59 ?f60 ?f61 ?f3 ?f4 Z N" draw:text-areas="?f66 ?f68 ?f67 ?f69"><draw:equation draw:name="f0" draw:formula="0"/><draw:equation draw:name="f1" draw:formula="3215179"/><draw:equation draw:name="f2" draw:formula="1209018"/><draw:equation draw:name="f3" draw:formula="245563"/><draw:equation draw:name="f4" draw:formula="4559"/><draw:equation draw:name="f5" draw:formula="305657"/><draw:equation draw:name="f6" draw:formula="367493"/><draw:equation draw:name="f7" draw:formula="18367"/><draw:equation draw:name="f8" draw:formula="416827"/><draw:equation draw:name="f9" draw:formula="60747"/><draw:equation draw:name="f10" draw:formula="652678"/><draw:equation draw:name="f11" draw:formula="263350"/><draw:equation draw:name="f12" draw:formula="917245"/><draw:equation draw:name="f13" draw:formula="424094"/><draw:equation draw:name="f14" draw:formula="1203198"/><draw:equation draw:name="f15" draw:formula="538521"/><draw:equation draw:name="f16" draw:formula="1472489"/><draw:equation draw:name="f17" draw:formula="646306"/><draw:equation draw:name="f18" draw:formula="1757007"/><draw:equation draw:name="f19" draw:formula="711140"/><draw:equation draw:name="f20" draw:formula="2048866"/><draw:equation draw:name="f21" draw:formula="731269"/><draw:equation draw:name="f22" draw:formula="2426615"/><draw:equation draw:name="f23" draw:formula="757323"/><draw:equation draw:name="f24" draw:formula="2798248"/><draw:equation draw:name="f25" draw:formula="707698"/><draw:equation draw:name="f26" draw:formula="3146955"/><draw:equation draw:name="f27" draw:formula="588172"/><draw:equation draw:name="f28" draw:formula="562869"/><draw:equation draw:name="f29" draw:formula="1060835"/><draw:equation draw:name="f30" draw:formula="3124334"/><draw:equation draw:name="f31" draw:formula="1088557"/><draw:equation draw:name="f32" draw:formula="2840522"/><draw:equation draw:name="f33" draw:formula="1168141"/><draw:equation draw:name="f34" draw:formula="2545408"/><draw:equation draw:name="f35" draw:formula="2245322"/><draw:equation draw:name="f36" draw:formula="2169262"/><draw:equation draw:name="f37" draw:formula="2093049"/><draw:equation draw:name="f38" draw:formula="1206402"/><draw:equation draw:name="f39" draw:formula="2016455"/><draw:equation draw:name="f40" draw:formula="1201118"/><draw:equation draw:name="f41" draw:formula="1675600"/><draw:equation draw:name="f42" draw:formula="1177611"/><draw:equation draw:name="f43" draw:formula="1343101"/><draw:equation draw:name="f44" draw:formula="1101792"/><draw:equation draw:name="f45" draw:formula="1028230"/><draw:equation draw:name="f46" draw:formula="975782"/><draw:equation draw:name="f47" draw:formula="694106"/><draw:equation draw:name="f48" draw:formula="842077"/><draw:equation draw:name="f49" draw:formula="385140"/><draw:equation draw:name="f50" draw:formula="654409"/><draw:equation draw:name="f51" draw:formula="109931"/><draw:equation draw:name="f52" draw:formula="417985"/><draw:equation draw:name="f53" draw:formula="11278"/><draw:equation draw:name="f54" draw:formula="333251"/><draw:equation draw:name="f55" draw:formula="184572"/><draw:equation draw:name="f56" draw:formula="84747"/><draw:equation draw:name="f57" draw:formula="85931"/><draw:equation draw:name="f58" draw:formula="127114"/><draw:equation draw:name="f59" draw:formula="36604"/><draw:equation draw:name="f60" draw:formula="185468"/><draw:equation draw:name="f61" draw:formula="9118"/><draw:equation draw:name="f62" draw:formula="?f2 - ?f0"/><draw:equation draw:name="f63" draw:formula="?f1 - ?f0"/><draw:equation draw:name="f64" draw:formula="?f63 / 3215179"/><draw:equation draw:name="f65" draw:formula="?f62 / 1209018"/><draw:equation draw:name="f66" draw:formula="0 / ?f64"/><draw:equation draw:name="f67" draw:formula="3215179 / ?f64"/><draw:equation draw:name="f68" draw:formula="0 / ?f65"/><draw:equation draw:name="f69" draw:formula="1209018 / ?f65"/></draw:enhanced-geometry></draw:custom-shape><draw:custom-shape svg:x="0.45285in" svg:y="21.69095in" svg:width="1.3351in" svg:height="0.22571in" draw:id="id25" draw:style-name="a39" draw:name="Rectangle 5712"><svg:title/><svg:desc/><text:p text:style-name="P111"><text:span text:style-name="T112">900 100 036</text:span></text:p><draw:enhanced-geometry draw:type="non-primitive" svg:viewBox="0 0 21600 21600" draw:enhanced-path="M 0 0 L 21600 0 21600 21600 0 21600 Z N"/></draw:custom-shape><draw:custom-shape svg:x="1.45687in" svg:y="21.69095in" svg:width="0.06676in" svg:height="0.22571in" draw:id="id26" draw:style-name="a40" draw:name="Rectangle 5713"><svg:title/><svg:desc/><text:p text:style-name="P113"><text:span text:style-name="T114"><text:s/></text:span></text:p><draw:enhanced-geometry draw:type="non-primitive" svg:viewBox="0 0 21600 21600" draw:enhanced-path="M 0 0 L 21600 0 21600 21600 0 21600 Z N"/></draw:custom-shape><draw:custom-shape svg:x="0.45285in" svg:y="21.89929in" svg:width="3.45734in" svg:height="0.22571in" draw:id="id27" draw:style-name="a41" draw:name="Rectangle 10"><svg:title/><svg:desc/><text:p text:style-name="P115"><text:span text:style-name="T116">asociacioncontraelcancer.es</text:span></text:p><draw:enhanced-geometry draw:type="non-primitive" svg:viewBox="0 0 21600 21600" draw:enhanced-path="M 0 0 L 21600 0 21600 21600 0 21600 Z N"/></draw:custom-shape><draw:custom-shape svg:x="0.32552in" svg:y="11.80764in" svg:width="0.96027in" svg:height="0.67711in" draw:id="id28" draw:style-name="a42" draw:name="Rectangle 11"><svg:title/><svg:desc/><text:p text:style-name="P117"><text:span text:style-name="T118">Co</text:span></text:p><draw:enhanced-geometry draw:type="non-primitive" svg:viewBox="0 0 21600 21600" draw:enhanced-path="M 0 0 L 21600 0 21600 21600 0 21600 Z N"/></draw:custom-shape><draw:custom-shape svg:x="1.04752in" svg:y="11.80764in" svg:width="6.36527in" svg:height="0.67711in" draw:id="id29" draw:style-name="a43" draw:name="Rectangle 12"><svg:title/><svg:desc/><text:p text:style-name="P119"><text:span text:style-name="T120">mités del Consejo<text:s/></text:span></text:p><draw:enhanced-geometry draw:type="non-primitive" svg:viewBox="0 0 21600 21600" draw:enhanced-path="M 0 0 L 21600 0 21600 21600 0 21600 Z N"/></draw:custom-shape><draw:custom-shape svg:x="4.11831in" svg:y="12.46031in" svg:width="4.04349in" svg:height="0.67711in" draw:id="id30" draw:style-name="a44" draw:name="Rectangle 14"><svg:title/><svg:desc/><text:p text:style-name="P121"><text:span text:style-name="T122">Asociación<text:s/></text:span></text:p><draw:enhanced-geometry draw:type="non-primitive" svg:viewBox="0 0 21600 21600" draw:enhanced-path="M 0 0 L 21600 0 21600 21600 0 21600 Z N"/></draw:custom-shape><draw:custom-shape svg:x="6.73792in" svg:y="21.88254in" svg:width="0.02606in" svg:height="0.1505in" draw:id="id31" draw:style-name="a45" draw:name="Shape 6876"><svg:title/><svg:desc/><draw:enhanced-geometry draw:type="non-primitive" svg:viewBox="0 0 23825 137630" draw:enhanced-path="M ?f0 ?f0 L ?f1 ?f0 ?f1 ?f2 ?f0 ?f2 ?f0 ?f0 N" draw:text-areas="?f7 ?f9 ?f8 ?f10"><draw:equation draw:name="f0" draw:formula="0"/><draw:equation draw:name="f1" draw:formula="23825"/><draw:equation draw:name="f2" draw:formula="137630"/><draw:equation draw:name="f3" draw:formula="?f2 - ?f0"/><draw:equation draw:name="f4" draw:formula="?f1 - ?f0"/><draw:equation draw:name="f5" draw:formula="?f4 / 23825"/><draw:equation draw:name="f6" draw:formula="?f3 / 137630"/><draw:equation draw:name="f7" draw:formula="0 / ?f5"/><draw:equation draw:name="f8" draw:formula="23825 / ?f5"/><draw:equation draw:name="f9" draw:formula="0 / ?f6"/><draw:equation draw:name="f10" draw:formula="137630 / ?f6"/></draw:enhanced-geometry></draw:custom-shape><draw:custom-shape svg:x="6.65257in" svg:y="21.66079in" svg:width="0.02606in" svg:height="0.1505in" draw:id="id32" draw:style-name="a46" draw:name="Shape 6877"><svg:title/><svg:desc/><draw:enhanced-geometry draw:type="non-primitive" svg:viewBox="0 0 23825 137630" draw:enhanced-path="M ?f0 ?f0 L ?f1 ?f0 ?f1 ?f2 ?f0 ?f2 ?f0 ?f0 N" draw:text-areas="?f7 ?f9 ?f8 ?f10"><draw:equation draw:name="f0" draw:formula="0"/><draw:equation draw:name="f1" draw:formula="23825"/><draw:equation draw:name="f2" draw:formula="137630"/><draw:equation draw:name="f3" draw:formula="?f2 - ?f0"/><draw:equation draw:name="f4" draw:formula="?f1 - ?f0"/><draw:equation draw:name="f5" draw:formula="?f4 / 23825"/><draw:equation draw:name="f6" draw:formula="?f3 / 137630"/><draw:equation draw:name="f7" draw:formula="0 / ?f5"/><draw:equation draw:name="f8" draw:formula="23825 / ?f5"/><draw:equation draw:name="f9" draw:formula="0 / ?f6"/><draw:equation draw:name="f10" draw:formula="137630 / ?f6"/></draw:enhanced-geometry></draw:custom-shape><draw:custom-shape svg:x="6.40471in" svg:y="21.4812in" svg:width="0.02606in" svg:height="0.10803in" draw:id="id33" draw:style-name="a47" draw:name="Shape 6878"><svg:title/><svg:desc/><draw:enhanced-geometry draw:type="non-primitive" svg:viewBox="0 0 23825 98793" draw:enhanced-path="M ?f0 ?f0 L ?f1 ?f0 ?f1 ?f2 ?f0 ?f2 ?f0 ?f0 N" draw:text-areas="?f7 ?f9 ?f8 ?f10"><draw:equation draw:name="f0" draw:formula="0"/><draw:equation draw:name="f1" draw:formula="23825"/><draw:equation draw:name="f2" draw:formula="98793"/><draw:equation draw:name="f3" draw:formula="?f2 - ?f0"/><draw:equation draw:name="f4" draw:formula="?f1 - ?f0"/><draw:equation draw:name="f5" draw:formula="?f4 / 23825"/><draw:equation draw:name="f6" draw:formula="?f3 / 98793"/><draw:equation draw:name="f7" draw:formula="0 / ?f5"/><draw:equation draw:name="f8" draw:formula="23825 / ?f5"/><draw:equation draw:name="f9" draw:formula="0 / ?f6"/><draw:equation draw:name="f10" draw:formula="98793 / ?f6"/></draw:enhanced-geometry></draw:custom-shape><draw:custom-shape svg:x="6.40471in" svg:y="21.43874in" svg:width="0.02606in" svg:height="0.02742in" draw:id="id34" draw:style-name="a48" draw:name="Shape 6879"><svg:title/><svg:desc/><draw:enhanced-geometry draw:type="non-primitive" svg:viewBox="0 0 23825 25070" draw:enhanced-path="M ?f0 ?f0 L ?f1 ?f0 ?f1 ?f2 ?f0 ?f2 ?f0 ?f0 N" draw:text-areas="?f7 ?f9 ?f8 ?f10"><draw:equation draw:name="f0" draw:formula="0"/><draw:equation draw:name="f1" draw:formula="23825"/><draw:equation draw:name="f2" draw:formula="25070"/><draw:equation draw:name="f3" draw:formula="?f2 - ?f0"/><draw:equation draw:name="f4" draw:formula="?f1 - ?f0"/><draw:equation draw:name="f5" draw:formula="?f4 / 23825"/><draw:equation draw:name="f6" draw:formula="?f3 / 25070"/><draw:equation draw:name="f7" draw:formula="0 / ?f5"/><draw:equation draw:name="f8" draw:formula="23825 / ?f5"/><draw:equation draw:name="f9" draw:formula="0 / ?f6"/><draw:equation draw:name="f10" draw:formula="25070 / ?f6"/></draw:enhanced-geometry></draw:custom-shape><draw:custom-shape svg:x="6.68349in" svg:y="21.4812in" svg:width="0.02606in" svg:height="0.10803in" draw:id="id35" draw:style-name="a49" draw:name="Shape 6880"><svg:title/><svg:desc/><draw:enhanced-geometry draw:type="non-primitive" svg:viewBox="0 0 23825 98793" draw:enhanced-path="M ?f0 ?f0 L ?f1 ?f0 ?f1 ?f2 ?f0 ?f2 ?f0 ?f0 N" draw:text-areas="?f7 ?f9 ?f8 ?f10"><draw:equation draw:name="f0" draw:formula="0"/><draw:equation draw:name="f1" draw:formula="23825"/><draw:equation draw:name="f2" draw:formula="98793"/><draw:equation draw:name="f3" draw:formula="?f2 - ?f0"/><draw:equation draw:name="f4" draw:formula="?f1 - ?f0"/><draw:equation draw:name="f5" draw:formula="?f4 / 23825"/><draw:equation draw:name="f6" draw:formula="?f3 / 98793"/><draw:equation draw:name="f7" draw:formula="0 / ?f5"/><draw:equation draw:name="f8" draw:formula="23825 / ?f5"/><draw:equation draw:name="f9" draw:formula="0 / ?f6"/><draw:equation draw:name="f10" draw:formula="98793 / ?f6"/></draw:enhanced-geometry></draw:custom-shape><draw:custom-shape svg:x="6.68349in" svg:y="21.43874in" svg:width="0.02606in" svg:height="0.02742in" draw:id="id36" draw:style-name="a50" draw:name="Shape 6881"><svg:title/><svg:desc/><draw:enhanced-geometry draw:type="non-primitive" svg:viewBox="0 0 23825 25070" draw:enhanced-path="M ?f0 ?f0 L ?f1 ?f0 ?f1 ?f2 ?f0 ?f2 ?f0 ?f0 N" draw:text-areas="?f7 ?f9 ?f8 ?f10"><draw:equation draw:name="f0" draw:formula="0"/><draw:equation draw:name="f1" draw:formula="23825"/><draw:equation draw:name="f2" draw:formula="25070"/><draw:equation draw:name="f3" draw:formula="?f2 - ?f0"/><draw:equation draw:name="f4" draw:formula="?f1 - ?f0"/><draw:equation draw:name="f5" draw:formula="?f4 / 23825"/><draw:equation draw:name="f6" draw:formula="?f3 / 25070"/><draw:equation draw:name="f7" draw:formula="0 / ?f5"/><draw:equation draw:name="f8" draw:formula="23825 / ?f5"/><draw:equation draw:name="f9" draw:formula="0 / ?f6"/><draw:equation draw:name="f10" draw:formula="25070 / ?f6"/></draw:enhanced-geometry></draw:custom-shape></draw:g></text:span>organizaciones. Actualmente ocupa como voluntario los cargos de Vicepresidente Territorial<text:s/>en el Consejo Nacional y Presidente de la Sede Provincial de Salamanca de la Asociación Española Contra el Cáncer.</text:p>
      <text:h text:style-name="P123" text:outline-level="2"><draw:frame draw:z-index="251670528" draw:style-name="a52" draw:name="Picture 6594" text:anchor-type="paragraph" svg:x="-0.20656in" svg:y="-0.03824in" svg:width="1.29in" svg:height="1.29in" style:rel-width="scale" style:rel-height="scale"><draw:image xlink:href="media/image14.png" xlink:type="simple" xlink:show="embed" xlink:actuate="onLoad"/><svg:title/><svg:desc/></draw:frame>COMITÉ DE SEGURIDAD DE LA INFORMACIÓN Y TECNOLOGÍA<text:s/><text:s text:c="69"/><text:span text:style-name="T124">Presidente: Carlos Barrabés Consul</text:span></text:h>
      <text:p text:style-name="P125">Presidente y Cofundador del Grupo Barrabés, empresario con una extensa trayectoria nacional e internacional y una carrera profesional que le ha permitido colaborar con instituciones de todo el mundo en diversos ámbitos, destacando su compromiso con el emprendimiento como un movimiento capaz de ayudar a transformar el mundo.</text:p>
      <text:p text:style-name="P126">Una de sus pasiones se encuentra en el mundo rural, del que proviene, y sobre todo<text:s/>en la búsqueda de un equilibrio que contribuya a su desarrollo, así como en las causas de carácter social y la educación, ámbitos en los que ha desarrollado su actividad.<text:s/></text:p>
      <text:p text:style-name="P127">Fundador de Barrabes.com, una de las webs pioneras del comercio electrónico deportivo en todo el mundo, en los últimos 25 años ha sido asesor de diversas corporaciones, fundaciones, asociaciones y entidades a nivel nacional, formando parte de distintos patronatos o bien como consejero asesor.<text:s/></text:p>
      <text:p text:style-name="P128">Actualmente ocupa como voluntario el cargo<text:s/>de Vocal en el Consejo Nacional de la Asociación Española Contra el Cáncer.</text:p>
      <text:soft-page-break/>
      <text:p text:style-name="P129"><draw:frame draw:z-index="251686912" draw:style-name="a60" draw:name="Image 5" text:anchor-type="paragraph" svg:x="4.04931in" svg:y="4.67639in" svg:width="1.52083in" svg:height="0.37431in" style:rel-width="scale" style:rel-height="scale"><draw:image xlink:href="media/image2.png" xlink:type="simple" xlink:show="embed" xlink:actuate="onLoad"/><svg:title/><svg:desc>Imagen en blanco y negro

Descripción generada automáticamente con confianza baja</svg:desc></draw:frame><draw:custom-shape svg:x="3.20347in" svg:y="4.39444in" svg:width="0.67778in" svg:height="0.73681in" draw:z-index="251685888" draw:id="id45" draw:style-name="a61" draw:name="Graphic 4" text:anchor-type="paragraph"><svg:title/><svg:desc/><draw:enhanced-geometry draw:type="non-primitive" svg:viewBox="0 0 620395 673735" draw:enhanced-path="M ?f3 ?f0 L ?f4 ?f5 ?f6 ?f7 ?f8 ?f9 ?f10 ?f11 ?f12 ?f13 ?f14 ?f15 ?f16 ?f17 ?f18 ?f19 ?f20 ?f21 ?f0 ?f22 ?f23 ?f24 ?f25 ?f26 ?f27 ?f28 ?f29 ?f30 ?f31 ?f32 ?f33 ?f34 ?f35 ?f36 ?f37 ?f38 ?f39 ?f40 ?f41 ?f42 ?f43 ?f44 ?f45 ?f46 ?f47 ?f48 ?f49 ?f50 ?f51 ?f52 ?f53 ?f54 ?f55 ?f56 ?f57 ?f58 ?f59 ?f60 ?f61 ?f62 ?f63 ?f64 ?f65 ?f66 ?f67 ?f68 ?f69 ?f70 ?f71 ?f72 ?f73 ?f74 ?f75 ?f76 ?f77 ?f78 ?f79 ?f80 ?f81 ?f82 ?f83 ?f84 ?f85 ?f86 ?f85 ?f87 ?f88 ?f89 ?f90 ?f91 ?f92 ?f91 ?f93 ?f94 ?f95 ?f96 ?f97 ?f98 ?f99 ?f100 ?f101 ?f102 ?f103 ?f104 ?f105 ?f106 ?f107 ?f108 ?f109 ?f110 ?f111 ?f112 ?f113 ?f114 ?f115 ?f116 ?f117 ?f118 ?f119 ?f120 ?f121 ?f122 ?f123 ?f124 ?f90 ?f125 ?f126 ?f127 ?f128 ?f129 ?f130 ?f131 ?f132 ?f133 ?f134 ?f135 ?f136 ?f137 ?f138 ?f139 ?f140 ?f141 ?f142 ?f143 ?f144 ?f145 ?f146 ?f147 ?f148 ?f149 ?f150 ?f151 ?f152 ?f153 ?f154 ?f155 ?f156 ?f157 ?f158 ?f159 ?f160 ?f161 ?f162 ?f163 ?f164 ?f165 ?f166 ?f167 ?f168 ?f169 ?f170 ?f171 ?f172 ?f173 ?f174 ?f175 ?f176 ?f177 ?f178 ?f179 ?f180 ?f181 ?f182 ?f183 ?f184 ?f185 ?f186 ?f187 ?f188 ?f172 ?f189 ?f190 ?f191 ?f192 ?f193 ?f194 ?f195 ?f196 ?f197 ?f198 ?f199 ?f200 ?f201 ?f202 ?f203 ?f204 ?f205 ?f206 ?f207 ?f208 ?f209 ?f210 ?f211 ?f212 ?f213 ?f214 ?f215 ?f216 ?f217 ?f218 ?f3 ?f0 Z N" draw:text-areas="?f223 ?f225 ?f224 ?f226"><draw:equation draw:name="f0" draw:formula="0"/><draw:equation draw:name="f1" draw:formula="620395"/><draw:equation draw:name="f2" draw:formula="673735"/><draw:equation draw:name="f3" draw:formula="336804"/><draw:equation draw:name="f4" draw:formula="283205"/><draw:equation draw:name="f5" draw:formula="4207"/><draw:equation draw:name="f6" draw:formula="231706"/><draw:equation draw:name="f7" draw:formula="16621"/><draw:equation draw:name="f8" draw:formula="183059"/><draw:equation draw:name="f9" draw:formula="36928"/><draw:equation draw:name="f10" draw:formula="138013"/><draw:equation draw:name="f11" draw:formula="64817"/><draw:equation draw:name="f12" draw:formula="97320"/><draw:equation draw:name="f13" draw:formula="99974"/><draw:equation draw:name="f14" draw:formula="62559"/><draw:equation draw:name="f15" draw:formula="141128"/><draw:equation draw:name="f16" draw:formula="35141"/><draw:equation draw:name="f17" draw:formula="186577"/><draw:equation draw:name="f18" draw:formula="15370"/><draw:equation draw:name="f19" draw:formula="235563"/><draw:equation draw:name="f20" draw:formula="3554"/><draw:equation draw:name="f21" draw:formula="287330"/><draw:equation draw:name="f22" draw:formula="341122"/><draw:equation draw:name="f23" draw:formula="4211"/><draw:equation draw:name="f24" draw:formula="390129"/><draw:equation draw:name="f25" draw:formula="15250"/><draw:equation draw:name="f26" draw:formula="436937"/><draw:equation draw:name="f27" draw:formula="32594"/><draw:equation draw:name="f28" draw:formula="481025"/><draw:equation draw:name="f29" draw:formula="55719"/><draw:equation draw:name="f30" draw:formula="521877"/><draw:equation draw:name="f31" draw:formula="84102"/><draw:equation draw:name="f32" draw:formula="558973"/><draw:equation draw:name="f33" draw:formula="117221"/><draw:equation draw:name="f34" draw:formula="591795"/><draw:equation draw:name="f35" draw:formula="154553"/><draw:equation draw:name="f36" draw:formula="619826"/><draw:equation draw:name="f37" draw:formula="195574"/><draw:equation draw:name="f38" draw:formula="642545"/><draw:equation draw:name="f39" draw:formula="239762"/><draw:equation draw:name="f40" draw:formula="659436"/><draw:equation draw:name="f41" draw:formula="286594"/><draw:equation draw:name="f42" draw:formula="669980"/><draw:equation draw:name="f43" draw:formula="336067"/><draw:equation draw:name="f44" draw:formula="673658"/><draw:equation draw:name="f45" draw:formula="394894"/><draw:equation draw:name="f46" draw:formula="668657"/><draw:equation draw:name="f47" draw:formula="448942"/><draw:equation draw:name="f48" draw:formula="654627"/><draw:equation draw:name="f49" draw:formula="497268"/><draw:equation draw:name="f50" draw:formula="633014"/><draw:equation draw:name="f51" draw:formula="538930"/><draw:equation draw:name="f52" draw:formula="605264"/><draw:equation draw:name="f53" draw:formula="572987"/><draw:equation draw:name="f54" draw:formula="572824"/><draw:equation draw:name="f55" draw:formula="598496"/><draw:equation draw:name="f56" draw:formula="537139"/><draw:equation draw:name="f57" draw:formula="614515"/><draw:equation draw:name="f58" draw:formula="499657"/><draw:equation draw:name="f59" draw:formula="620102"/><draw:equation draw:name="f60" draw:formula="461822"/><draw:equation draw:name="f61" draw:formula="617490"/><draw:equation draw:name="f62" draw:formula="436238"/><draw:equation draw:name="f63" draw:formula="597155"/><draw:equation draw:name="f64" draw:formula="389356"/><draw:equation draw:name="f65" draw:formula="560076"/><draw:equation draw:name="f66" draw:formula="353339"/><draw:equation draw:name="f67" draw:formula="514551"/><draw:equation draw:name="f68" draw:formula="334293"/><draw:equation draw:name="f69" draw:formula="456565"/><draw:equation draw:name="f70" draw:formula="335695"/><draw:equation draw:name="f71" draw:formula="409055"/><draw:equation draw:name="f72" draw:formula="359322"/><draw:equation draw:name="f73" draw:formula="379125"/><draw:equation draw:name="f74" draw:formula="384423"/><draw:equation draw:name="f75" draw:formula="366929"/><draw:equation draw:name="f76" draw:formula="392606"/><draw:equation draw:name="f77" draw:formula="353231"/><draw:equation draw:name="f78" draw:formula="397862"/><draw:equation draw:name="f79" draw:formula="335991"/><draw:equation draw:name="f80" draw:formula="399719"/><draw:equation draw:name="f81" draw:formula="329387"/><draw:equation draw:name="f82" draw:formula="399707"/><draw:equation draw:name="f83" draw:formula="291006"/><draw:equation draw:name="f84" draw:formula="379990"/><draw:equation draw:name="f85" draw:formula="274447"/><draw:equation draw:name="f86" draw:formula="339699"/><draw:equation draw:name="f87" draw:formula="329399"/><draw:equation draw:name="f88" draw:formula="296068"/><draw:equation draw:name="f89" draw:formula="290568"/><draw:equation draw:name="f90" draw:formula="336943"/><draw:equation draw:name="f91" draw:formula="275234"/><draw:equation draw:name="f92" draw:formula="343268"/><draw:equation draw:name="f93" draw:formula="349491"/><draw:equation draw:name="f94" draw:formula="276161"/><draw:equation draw:name="f95" draw:formula="355447"/><draw:equation draw:name="f96" draw:formula="278003"/><draw:equation draw:name="f97" draw:formula="368326"/><draw:equation draw:name="f98" draw:formula="279294"/><draw:equation draw:name="f99" draw:formula="397447"/><draw:equation draw:name="f100" draw:formula="243657"/><draw:equation draw:name="f101" draw:formula="365569"/><draw:equation draw:name="f102" draw:formula="213307"/><draw:equation draw:name="f103" draw:formula="337820"/><draw:equation draw:name="f104" draw:formula="209905"/><draw:equation draw:name="f105" draw:formula="325020"/><draw:equation draw:name="f106" draw:formula="210418"/><draw:equation draw:name="f107" draw:formula="281928"/><draw:equation draw:name="f108" draw:formula="221520"/><draw:equation draw:name="f109" draw:formula="245939"/><draw:equation draw:name="f110" draw:formula="248112"/><draw:equation draw:name="f111" draw:formula="222694"/><draw:equation draw:name="f112" draw:formula="280885"/><draw:equation draw:name="f113" draw:formula="209895"/><draw:equation draw:name="f114" draw:formula="323394"/><draw:equation draw:name="f115" draw:formula="209194"/><draw:equation draw:name="f116" draw:formula="340487"/><draw:equation draw:name="f117" draw:formula="210121"/><draw:equation draw:name="f118" draw:formula="351612"/><draw:equation draw:name="f119" draw:formula="223374"/><draw:equation draw:name="f120" draw:formula="396721"/><draw:equation draw:name="f121" draw:formula="267891"/><draw:equation draw:name="f122" draw:formula="445697"/><draw:equation draw:name="f123" draw:formula="308040"/><draw:equation draw:name="f124" draw:formula="462022"/><draw:equation draw:name="f125" draw:formula="465328"/><draw:equation draw:name="f126" draw:formula="366509"/><draw:equation draw:name="f127" draw:formula="461157"/><draw:equation draw:name="f128" draw:formula="393428"/><draw:equation draw:name="f129" draw:formula="450664"/><draw:equation draw:name="f130" draw:formula="416501"/><draw:equation draw:name="f131" draw:formula="436872"/><draw:equation draw:name="f132" draw:formula="434530"/><draw:equation draw:name="f133" draw:formula="422808"/><draw:equation draw:name="f134" draw:formula="447121"/><draw:equation draw:name="f135" draw:formula="412162"/><draw:equation draw:name="f136" draw:formula="459333"/><draw:equation draw:name="f137" draw:formula="403971"/><draw:equation draw:name="f138" draw:formula="502068"/><draw:equation draw:name="f139" draw:formula="398147"/><draw:equation draw:name="f140" draw:formula="543428"/><draw:equation draw:name="f141" draw:formula="426148"/><draw:equation draw:name="f142" draw:formula="555002"/><draw:equation draw:name="f143" draw:formula="461721"/><draw:equation draw:name="f144" draw:formula="547886"/><draw:equation draw:name="f145" draw:formula="492923"/><draw:equation draw:name="f146" draw:formula="527426"/><draw:equation draw:name="f147" draw:formula="525808"/><draw:equation draw:name="f148" draw:formula="494817"/><draw:equation draw:name="f149" draw:formula="557096"/><draw:equation draw:name="f150" draw:formula="451256"/><draw:equation draw:name="f151" draw:formula="583506"/><draw:equation draw:name="f152" draw:formula="397941"/><draw:equation draw:name="f153" draw:formula="601758"/><draw:equation draw:name="f154" draw:formula="335648"/><draw:equation draw:name="f155" draw:formula="608571"/><draw:equation draw:name="f156" draw:formula="287623"/><draw:equation draw:name="f157" draw:formula="604177"/><draw:equation draw:name="f158" draw:formula="242292"/><draw:equation draw:name="f159" draw:formula="591648"/><draw:equation draw:name="f160" draw:formula="200425"/><draw:equation draw:name="f161" draw:formula="571748"/><draw:equation draw:name="f162" draw:formula="162792"/><draw:equation draw:name="f163" draw:formula="545240"/><draw:equation draw:name="f164" draw:formula="130162"/><draw:equation draw:name="f165" draw:formula="512888"/><draw:equation draw:name="f166" draw:formula="103307"/><draw:equation draw:name="f167" draw:formula="475455"/><draw:equation draw:name="f168" draw:formula="82996"/><draw:equation draw:name="f169" draw:formula="433705"/><draw:equation draw:name="f170" draw:formula="70000"/><draw:equation draw:name="f171" draw:formula="388402"/><draw:equation draw:name="f172" draw:formula="65087"/><draw:equation draw:name="f173" draw:formula="340309"/><draw:equation draw:name="f174" draw:formula="69720"/><draw:equation draw:name="f175" draw:formula="286289"/><draw:equation draw:name="f176" draw:formula="84669"/><draw:equation draw:name="f177" draw:formula="235059"/><draw:equation draw:name="f178" draw:formula="109455"/><draw:equation draw:name="f179" draw:formula="187813"/><draw:equation draw:name="f180" draw:formula="143598"/><draw:equation draw:name="f181" draw:formula="145745"/><draw:equation draw:name="f182" draw:formula="185210"/><draw:equation draw:name="f183" draw:formula="111196"/><draw:equation draw:name="f184" draw:formula="232067"/><draw:equation draw:name="f185" draw:formula="85909"/><draw:equation draw:name="f186" draw:formula="282991"/><draw:equation draw:name="f187" draw:formula="70375"/><draw:equation draw:name="f188" draw:formula="337210"/><draw:equation draw:name="f189" draw:formula="390599"/><draw:equation draw:name="f190" draw:formula="70382"/><draw:equation draw:name="f191" draw:formula="441169"/><draw:equation draw:name="f192" draw:formula="85771"/><draw:equation draw:name="f193" draw:formula="487743"/><draw:equation draw:name="f194" draw:formula="110762"/><draw:equation draw:name="f195" draw:formula="529145"/><draw:equation draw:name="f196" draw:formula="144868"/><draw:equation draw:name="f197" draw:formula="539905"/><draw:equation draw:name="f198" draw:formula="152024"/><draw:equation draw:name="f199" draw:formula="552148"/><draw:equation draw:name="f200" draw:formula="154419"/><draw:equation draw:name="f201" draw:formula="564396"/><draw:equation draw:name="f202" draw:formula="152051"/><draw:equation draw:name="f203" draw:formula="575170"/><draw:equation draw:name="f204" draw:formula="144919"/><draw:equation draw:name="f205" draw:formula="582332"/><draw:equation draw:name="f206" draw:formula="134160"/><draw:equation draw:name="f207" draw:formula="584730"/><draw:equation draw:name="f208" draw:formula="121916"/><draw:equation draw:name="f209" draw:formula="582360"/><draw:equation draw:name="f210" draw:formula="109668"/><draw:equation draw:name="f211" draw:formula="534720"/><draw:equation draw:name="f212" draw:formula="64185"/><draw:equation draw:name="f213" draw:formula="489931"/><draw:equation draw:name="f214" draw:formula="36631"/><draw:equation draw:name="f215" draw:formula="441602"/><draw:equation draw:name="f216" draw:formula="16543"/><draw:equation draw:name="f217" draw:formula="390480"/><draw:equation draw:name="f218" draw:formula="4229"/><draw:equation draw:name="f219" draw:formula="?f2 - ?f0"/><draw:equation draw:name="f220" draw:formula="?f1 - ?f0"/><draw:equation draw:name="f221" draw:formula="?f220 / 620395"/><draw:equation draw:name="f222" draw:formula="?f219 / 673735"/><draw:equation draw:name="f223" draw:formula="?f0 / ?f221"/><draw:equation draw:name="f224" draw:formula="?f1 / ?f221"/><draw:equation draw:name="f225" draw:formula="?f0 / ?f222"/><draw:equation draw:name="f226" draw:formula="?f2 / ?f222"/></draw:enhanced-geometry></draw:custom-shape><draw:frame draw:z-index="251687936" draw:style-name="a62" draw:name="Image 3" text:anchor-type="paragraph" svg:x="4.0497in" svg:y="4.46121in" svg:width="0.99792in" svg:height="0.15278in" style:rel-width="scale" style:rel-height="scale"><draw:image xlink:href="media/image3.png" xlink:type="simple" xlink:show="embed" xlink:actuate="onLoad"/><svg:title/><svg:desc/></draw:frame><draw:custom-shape svg:x="-0.29487in" svg:y="-0.02564in" svg:width="8.58056in" svg:height="12.03889in" draw:z-index="251675648" draw:id="id46" draw:style-name="a63" draw:name="Graphic 1" text:anchor-type="paragraph"><svg:title/><svg:desc/><text:p text:style-name="P133"/><text:p text:style-name="P134"/><text:p text:style-name="P135"/><text:p text:style-name="P136"/><text:p text:style-name="P137"/><text:p text:style-name="P138"/><text:p text:style-name="P139"/><text:p text:style-name="P140"/><text:p text:style-name="P141"/><text:p text:style-name="P142"/><text:p text:style-name="P143"/><text:p text:style-name="P144"/><text:p text:style-name="P145"/><text:p text:style-name="P146"/><text:p text:style-name="P147"/><text:p text:style-name="P148"/><text:p text:style-name="P149"/><text:p text:style-name="P150"/><text:p text:style-name="P151"/><text:p text:style-name="P152"/><text:p text:style-name="P153"/><text:p text:style-name="P154"/><text:p text:style-name="P155"/><text:p text:style-name="P156"/><text:p text:style-name="P157"/><text:p text:style-name="P158"/><text:p text:style-name="P159"/><text:p text:style-name="P160"/><text:p text:style-name="P161"/><text:p text:style-name="P162"/><text:p text:style-name="P163"/><text:p text:style-name="P164"><text:span text:style-name="T165">900</text:span><text:span text:style-name="T166"><text:s/></text:span><text:span text:style-name="T167">100</text:span><text:span text:style-name="T168"><text:s/></text:span><text:span text:style-name="T169">036</text:span><text:span text:style-name="T170"><text:line-break/></text:span><text:span text:style-name="T171">asociacioncontraelcancer.es</text:span></text:p><text:p text:style-name="P172"/><draw:enhanced-geometry draw:type="non-primitive" svg:viewBox="0 0 7560309 10692130" draw:enhanced-path="M ?f3 ?f0 L ?f0 ?f0 ?f0 ?f4 ?f3 ?f4 ?f3 ?f0 Z N" draw:text-areas="?f9 ?f11 ?f10 ?f12"><draw:equation draw:name="f0" draw:formula="0"/><draw:equation draw:name="f1" draw:formula="7560309"/><draw:equation draw:name="f2" draw:formula="10692130"/><draw:equation draw:name="f3" draw:formula="7559992"/><draw:equation draw:name="f4" draw:formula="10692003"/><draw:equation draw:name="f5" draw:formula="?f2 - ?f0"/><draw:equation draw:name="f6" draw:formula="?f1 - ?f0"/><draw:equation draw:name="f7" draw:formula="?f6 / 7560309"/><draw:equation draw:name="f8" draw:formula="?f5 / 10692130"/><draw:equation draw:name="f9" draw:formula="?f0 / ?f7"/><draw:equation draw:name="f10" draw:formula="?f1 / ?f7"/><draw:equation draw:name="f11" draw:formula="?f0 / ?f8"/><draw:equation draw:name="f12" draw:formula="?f2 / ?f8"/></draw:enhanced-geometry></draw:custom-shap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4916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s" fo:country="ES" style:rfc-language-tag-asian="es-ES_tradnl" style:language-asian="es" style:language-complex="ar" style:country-complex="SA" style:text-combine="none" fo:hyphenate="true"/>
    </style:default-style>
    <style:style style:name="Título1" style:display-name="Título 1" style:family="paragraph" style:next-style-name="Normal" style:default-outline-level="1">
      <style:paragraph-properties fo:keep-with-next="always" fo:keep-together="always" fo:margin-bottom="0.1583in" fo:line-height="100%" fo:margin-left="0.0069in" fo:text-indent="-0.0069in">
        <style:tab-stops/>
      </style:paragraph-properties>
      <style:text-properties style:font-name="Arial" style:font-name-asian="Arial" style:font-name-complex="Arial" fo:font-weight="bold" style:font-weight-asian="bold" fo:color="#49A83F" fo:font-size="33pt" style:font-size-asian="33pt" fo:hyphenate="false"/>
    </style:style>
    <style:style style:name="Título2" style:display-name="Título 2" style:family="paragraph" style:next-style-name="Normal" style:default-outline-level="2">
      <style:paragraph-properties fo:keep-with-next="always" fo:keep-together="always" fo:margin-bottom="0in" fo:line-height="100%" fo:margin-left="1.5437in">
        <style:tab-stops/>
      </style:paragraph-properties>
      <style:text-properties style:font-name="Arial" style:font-name-asian="Arial" style:font-name-complex="Arial" fo:font-weight="bold" style:font-weight-asian="bold" fo:color="#006AA7" fo:font-size="14pt" style:font-size-asian="14pt" fo:hyphenate="false"/>
    </style:style>
    <style:style style:name="Título3" style:display-name="Título 3" style:family="paragraph" style:next-style-name="Normal" style:default-outline-level="3">
      <style:paragraph-properties fo:keep-with-next="always" fo:keep-together="always" fo:margin-bottom="0.0868in" fo:line-height="100%" fo:margin-left="1.459in" fo:margin-right="1.0333in">
        <style:tab-stops/>
      </style:paragraph-properties>
      <style:text-properties style:font-name="Arial" style:font-name-asian="Arial" style:font-name-complex="Arial" fo:color="#006AA7" fo:font-size="14pt" style:font-size-asian="14pt" fo:hyphenate="false"/>
    </style:style>
    <style:style style:name="Normal" style:display-name="Normal" style:family="paragraph">
      <style:paragraph-properties fo:text-align="justify" fo:margin-bottom="0.1354in" fo:line-height="100%" fo:margin-left="1.4659in" fo:margin-right="0.0659in" fo:text-indent="-0.0069in">
        <style:tab-stops/>
      </style:paragraph-properties>
      <style:text-properties style:font-name="Arial" style:font-name-asian="Arial" style:font-name-complex="Arial" fo:color="#181717" fo:font-size="11pt" style:font-size-asian="11pt" style:language-asian="es" style:country-asian="ES" style:language-complex="es" style:country-complex="ES" fo:hyphenate="false"/>
    </style:style>
    <style:style style:name="Fuentedepárrafopredeter." style:display-name="Fuente de párrafo predeter." style:family="text"/>
    <style:style style:name="Título2Car" style:display-name="Título 2 Car" style:family="text">
      <style:text-properties style:font-name="Arial" style:font-name-asian="Arial" style:font-name-complex="Arial" fo:font-weight="bold" style:font-weight-asian="bold" fo:color="#006AA7" fo:font-size="14pt" style:font-size-asian="14pt"/>
    </style:style>
    <style:style style:name="Título3Car" style:display-name="Título 3 Car" style:family="text">
      <style:text-properties style:font-name="Arial" style:font-name-asian="Arial" style:font-name-complex="Arial" fo:color="#006AA7" fo:font-size="14pt" style:font-size-asian="14pt"/>
    </style:style>
    <style:style style:name="Título1Car" style:display-name="Título 1 Car" style:family="text">
      <style:text-properties style:font-name="Arial" style:font-name-asian="Arial" style:font-name-complex="Arial" fo:font-weight="bold" style:font-weight-asian="bold" fo:color="#49A83F" fo:font-size="33pt" style:font-size-asian="33pt"/>
    </style:style>
    <style:style style:name="Encabezado" style:display-name="Encabezado" style:family="paragraph" style:parent-style-name="Normal">
      <style:paragraph-properties fo:margin-bottom="0in">
        <style:tab-stops>
          <style:tab-stop style:type="center" style:position="1.6027in"/>
          <style:tab-stop style:type="right" style:position="4.6715in"/>
        </style:tab-stops>
      </style:paragraph-properties>
      <style:text-properties fo:hyphenate="false"/>
    </style:style>
    <style:style style:name="EncabezadoCar" style:display-name="Encabezado Car" style:family="text" style:parent-style-name="Fuentedepárrafopredeter.">
      <style:text-properties style:font-name="Arial" style:font-name-asian="Arial" style:font-name-complex="Arial" fo:color="#181717" fo:font-size="11pt" style:font-size-asian="11pt" style:language-asian="es" style:country-asian="ES" style:language-complex="es" style:country-complex="ES"/>
    </style:style>
    <style:style style:name="Piedepágina" style:display-name="Pie de página" style:family="paragraph" style:parent-style-name="Normal">
      <style:paragraph-properties fo:margin-bottom="0in">
        <style:tab-stops>
          <style:tab-stop style:type="center" style:position="1.6027in"/>
          <style:tab-stop style:type="right" style:position="4.6715in"/>
        </style:tab-stops>
      </style:paragraph-properties>
      <style:text-properties fo:hyphenate="false"/>
    </style:style>
    <style:style style:name="PiedepáginaCar" style:display-name="Pie de página Car" style:family="text" style:parent-style-name="Fuentedepárrafopredeter.">
      <style:text-properties style:font-name="Arial" style:font-name-asian="Arial" style:font-name-complex="Arial" fo:color="#181717" fo:font-size="11pt" style:font-size-asian="11pt" style:language-asian="es" style:country-asian="ES" style:language-complex="es" style:country-complex="ES"/>
    </style:style>
    <style:style style:name="Textoindependiente" style:display-name="Texto independiente" style:family="paragraph" style:parent-style-name="Normal">
      <style:paragraph-properties fo:widows="0" fo:orphans="0" style:text-autospace="none" fo:text-align="start" fo:margin-bottom="0in" fo:margin-left="0in" fo:margin-right="0in" fo:text-indent="0in">
        <style:tab-stops/>
      </style:paragraph-properties>
      <style:text-properties style:use-window-font-color="true" style:letter-kerning="false" style:font-size-complex="11pt" style:language-asian="en" style:country-asian="US" style:language-complex="ar" style:country-complex="SA" fo:hyphenate="true"/>
    </style:style>
    <style:style style:name="TextoindependienteCar" style:display-name="Texto independiente Car" style:family="text" style:parent-style-name="Fuentedepárrafopredeter.">
      <style:text-properties style:font-name="Arial" style:font-name-asian="Arial" style:font-name-complex="Arial" style:letter-kerning="false" fo:font-size="11pt" style:font-size-asian="11pt" style:font-size-complex="11pt" style:language-asian="en" style:country-asian="US"/>
    </style:style>
    <style:style style:name="NormalWeb" style:display-name="Normal (Web)" style:family="paragraph" style:parent-style-name="Normal">
      <style:text-properties style:font-name="Times New Roman" style:font-name-complex="Times New Roman" fo:font-size="12pt" style:font-size-asian="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3937in" fo:margin-left="0.7069in" fo:margin-bottom="0.5118in" fo:margin-right="0.4659in" style:num-format="1" style:writing-mode="lr-tb">
        <style:footnote-sep style:width="0.007in" style:rel-width="33%" style:color="#181717" style:line-style="solid" style:adjustment="left"/>
      </style:page-layout-properties>
      <style:header-style>
        <style:header-footer-properties style:dynamic-spacing="true" fo:min-height="0.477in"/>
      </style:header-style>
      <style:footer-style>
        <style:header-footer-properties style:dynamic-spacing="true" fo:min-height="0.5444in"/>
      </style:footer-style>
    </style:page-layout>
    <style:style style:name="P2" style:parent-style-name="Textoindependiente" style:family="paragraph">
      <style:paragraph-properties fo:line-height="5%"/>
    </style:style>
    <style:style style:name="P3" style:parent-style-name="Normal" style:family="paragraph">
      <style:paragraph-properties fo:text-align="start" fo:margin-bottom="0.1111in" fo:margin-left="0in" fo:margin-right="0in" fo:text-indent="0in">
        <style:tab-stops/>
      </style:paragraph-properties>
    </style:style>
    <style:page-layout style:name="PL1">
      <style:page-layout-properties fo:page-width="8.268in" fo:page-height="11.693in" style:print-orientation="portrait" fo:margin-top="0.5in" fo:margin-left="1in" fo:margin-bottom="0.3229in" fo:margin-right="1in" style:num-format="1" style:writing-mode="lr-tb">
        <style:footnote-sep style:width="0.007in" style:rel-width="33%" style:color="#181717" style:line-style="solid" style:adjustment="left"/>
      </style:page-layout-properties>
      <style:header-style>
        <style:header-footer-properties style:dynamic-spacing="true" fo:min-height="0.5in"/>
      </style:header-style>
      <style:footer-style>
        <style:header-footer-properties style:dynamic-spacing="true" fo:min-height="0.677in"/>
      </style:footer-style>
    </style:page-layout>
    <style:style style:name="T130" style:parent-style-name="Fuentedepárrafopredeter." style:family="text">
      <style:text-properties style:font-name="Calibri" style:font-name-asian="Calibri" style:font-name-complex="Calibri" fo:color="#000000"/>
    </style:style>
    <style:style style:name="P131" style:parent-style-name="Normal" style:family="paragraph">
      <style:paragraph-properties fo:text-align="start" fo:margin-bottom="0in" fo:margin-left="-1in" fo:margin-right="1.2305in" fo:text-indent="0in">
        <style:tab-stops/>
      </style:paragraph-properties>
    </style:style>
    <style:style style:name="T132" style:parent-style-name="Fuentedepárrafopredeter." style:family="text">
      <style:text-properties style:font-name="Calibri" style:font-name-asian="Calibri" style:font-name-complex="Calibri" fo:color="#000000"/>
    </style:style>
    <style:style style:family="graphic" style:name="a56">
      <style:graphic-properties draw:fill="none" draw:stroke="solid" svg:stroke-width="0.02778in" svg:stroke-color="#49a83f" svg:stroke-opacity="100%" draw:stroke-linejoin="miter" svg:stroke-linecap="butt"/>
    </style:style>
    <style:style style:family="graphic" style:name="a0">
      <style:graphic-properties style:wrap="run-through" style:run-through="background" draw:fill="none" draw:stroke="solid" svg:stroke-width="0.01389in" svg:stroke-color="#38b54a" svg:stroke-opacity="100%" draw:stroke-linejoin="miter" svg:stroke-linecap="butt" style:horizontal-rel="page" style:vertical-rel="page" style:horizontal-pos="from-left" style:vertical-pos="from-top"/>
    </style:style>
    <style:style style:family="graphic" style:name="a57">
      <style:graphic-properties draw:fill="none" draw:stroke="solid" svg:stroke-width="0.02778in" svg:stroke-color="#49a83f" svg:stroke-opacity="100%" draw:stroke-linejoin="miter" svg:stroke-linecap="butt"/>
    </style:style>
    <style:style style:family="graphic" style:name="a1" style:parent-style-name="Graphics">
      <style:graphic-properties fo:border="0.01042in none" fo:background-color="transparent" style:wrap="run-through" style:run-through="background" style:horizontal-rel="paragraph" style:vertical-rel="paragraph" style:horizontal-pos="from-left" style:vertical-pos="from-top"/>
    </style:style>
    <style:style style:family="graphic" style:name="a58">
      <style:graphic-properties draw:fill="none" draw:stroke="solid" svg:stroke-width="0.02778in" svg:stroke-color="#49a83f" svg:stroke-opacity="100%" draw:stroke-linejoin="miter" svg:stroke-linecap="butt"/>
    </style:style>
    <style:style style:family="graphic" style:name="a2">
      <style:graphic-properties style:wrap="run-through" style:run-through="background" draw:fill="none" draw:stroke="solid" svg:stroke-width="0.02778in" svg:stroke-color="#38b54a" svg:stroke-opacity="100%" draw:stroke-linejoin="miter" svg:stroke-linecap="butt" style:horizontal-rel="page" style:vertical-rel="page" style:horizontal-pos="from-left" style:vertical-pos="from-top"/>
    </style:style>
    <style:style style:family="graphic" style:name="a59">
      <style:graphic-properties style:wrap="parallel" style:wrap-contour="false" style:horizontal-rel="page" style:vertical-rel="page" style:horizontal-pos="from-left" style:vertical-pos="from-top"/>
    </style:style>
    <style:style style:family="graphic" style:name="a53">
      <style:graphic-properties style:wrap="parallel" style:wrap-contour="false" draw:fill="none" draw:stroke="solid" svg:stroke-width="0.01389in" svg:stroke-color="#49a83f" svg:stroke-opacity="100%" draw:stroke-linejoin="miter" svg:stroke-linecap="butt" style:horizontal-rel="paragraph" style:vertical-rel="paragraph" style:horizontal-pos="from-left" style:vertical-pos="from-top"/>
    </style:style>
    <style:style style:family="graphic" style:name="a54">
      <style:graphic-properties draw:fill="none" draw:stroke="solid" svg:stroke-width="0.02778in" svg:stroke-color="#49a83f" svg:stroke-opacity="100%" draw:stroke-linejoin="miter" svg:stroke-linecap="butt"/>
    </style:style>
    <style:style style:family="graphic" style:name="a55">
      <style:graphic-properties draw:fill="none" draw:stroke="solid" svg:stroke-width="0.02778in" svg:stroke-color="#49a83f" svg:stroke-opacity="100%" draw:stroke-linejoin="miter" svg:stroke-linecap="butt"/>
    </style:style>
  </office:automatic-styles>
  <office:master-styles>
    <style:master-page style:name="MPF0" style:page-layout-name="PL0">
      <style:header>
        <text:p text:style-name="P2"><draw:custom-shape svg:x="0.5in" svg:y="0.50001in" svg:width="7.26667in" svg:height="0.00139in" draw:z-index="251659264" draw:id="id0" draw:style-name="a0" draw:name="Graphic 6" text:anchor-type="paragraph"><svg:title/><svg:desc/><draw:enhanced-geometry draw:type="non-primitive" svg:viewBox="0 0 6645275 1270" draw:enhanced-path="M ?f0 ?f0 L ?f3 ?f0 N" draw:text-areas="?f8 ?f10 ?f9 ?f11"><draw:equation draw:name="f0" draw:formula="0"/><draw:equation draw:name="f1" draw:formula="6645275"/><draw:equation draw:name="f2" draw:formula="1270"/><draw:equation draw:name="f3" draw:formula="6644971"/><draw:equation draw:name="f4" draw:formula="?f2 - ?f0"/><draw:equation draw:name="f5" draw:formula="?f1 - ?f0"/><draw:equation draw:name="f6" draw:formula="?f5 / 6645275"/><draw:equation draw:name="f7" draw:formula="?f4 / 1270"/><draw:equation draw:name="f8" draw:formula="0 / ?f6"/><draw:equation draw:name="f9" draw:formula="6645275 / ?f6"/><draw:equation draw:name="f10" draw:formula="0 / ?f7"/><draw:equation draw:name="f11" draw:formula="1270 / ?f7"/></draw:enhanced-geometry></draw:custom-shape></text:p>
        <text:p text:style-name="Encabezado"/>
      </style:header>
      <style:footer>
        <text:p text:style-name="Piedepágina"><draw:frame draw:z-index="251661312" draw:style-name="a1" draw:name="Imagen 2" text:anchor-type="paragraph" svg:x="5.42968in" svg:y="-0.35625in" svg:width="1.73228in" svg:height="0.70803in" style:rel-width="scale" style:rel-height="scale"><draw:image xlink:href="media/image1.png" xlink:type="simple" xlink:show="embed" xlink:actuate="onLoad"/><svg:title/><svg:desc/></draw:frame><draw:custom-shape svg:x="-0.00734in" svg:y="10.89425in" svg:width="6.0375in" svg:height="0.38125in" draw:z-index="251662336" draw:id="id1" draw:style-name="a2" draw:name="Graphic 7" text:anchor-type="paragraph"><svg:title/><svg:desc/><draw:enhanced-geometry draw:type="non-primitive" svg:viewBox="0 0 5520690 349250" draw:enhanced-path="M ?f3 ?f0 L ?f4 ?f5 ?f6 ?f7 ?f8 ?f9 ?f10 ?f11 ?f10 ?f12 N M ?f10 ?f12 L ?f10 ?f13 ?f10 ?f14 ?f15 ?f16 ?f15 ?f17 ?f18 ?f19 ?f20 ?f21 ?f22 ?f23 ?f24 ?f25 ?f26 ?f23 ?f27 ?f21 ?f28 ?f19 ?f29 ?f17 N M ?f29 ?f17 L ?f30 ?f31 ?f32 ?f33 ?f34 ?f35 ?f36 ?f37 ?f38 ?f37 N M ?f0 ?f39 L ?f40 ?f39 ?f41 ?f42 ?f43 ?f44 ?f45 ?f46 ?f47 ?f48 N M ?f49 ?f50 L ?f51 ?f11 ?f52 ?f9 ?f53 ?f7 ?f54 ?f5 ?f3 ?f0 N" draw:text-areas="?f59 ?f61 ?f60 ?f62"><draw:equation draw:name="f0" draw:formula="0"/><draw:equation draw:name="f1" draw:formula="5520690"/><draw:equation draw:name="f2" draw:formula="349250"/><draw:equation draw:name="f3" draw:formula="891933"/><draw:equation draw:name="f4" draw:formula="919565"/><draw:equation draw:name="f5" draw:formula="6159"/><draw:equation draw:name="f6" draw:formula="942132"/><draw:equation draw:name="f7" draw:formula="22955"/><draw:equation draw:name="f8" draw:formula="957347"/><draw:equation draw:name="f9" draw:formula="47866"/><draw:equation draw:name="f10" draw:formula="962926"/><draw:equation draw:name="f11" draw:formula="78371"/><draw:equation draw:name="f12" draw:formula="108673"/><draw:equation draw:name="f13" draw:formula="164452"/><draw:equation draw:name="f14" draw:formula="169583"/><draw:equation draw:name="f15" draw:formula="962532"/><draw:equation draw:name="f16" draw:formula="186753"/><draw:equation draw:name="f17" draw:formula="212559"/><draw:equation draw:name="f18" draw:formula="972238"/><draw:equation draw:name="f19" draw:formula="265628"/><draw:equation draw:name="f20" draw:formula="998707"/><draw:equation draw:name="f21" draw:formula="308964"/><draw:equation draw:name="f22" draw:formula="1037965"/><draw:equation draw:name="f23" draw:formula="338180"/><draw:equation draw:name="f24" draw:formula="1086040"/><draw:equation draw:name="f25" draw:formula="348894"/><draw:equation draw:name="f26" draw:formula="1134115"/><draw:equation draw:name="f27" draw:formula="1173373"/><draw:equation draw:name="f28" draw:formula="1199842"/><draw:equation draw:name="f29" draw:formula="1209548"/><draw:equation draw:name="f30" draw:formula="1217454"/><draw:equation draw:name="f31" draw:formula="170078"/><draw:equation draw:name="f32" draw:formula="1239018"/><draw:equation draw:name="f33" draw:formula="135385"/><draw:equation draw:name="f34" draw:formula="1271002"/><draw:equation draw:name="f35" draw:formula="111993"/><draw:equation draw:name="f36" draw:formula="1310170"/><draw:equation draw:name="f37" draw:formula="103416"/><draw:equation draw:name="f38" draw:formula="5520588"/><draw:equation draw:name="f39" draw:formula="236715"/><draw:equation draw:name="f40" draw:formula="749172"/><draw:equation draw:name="f41" draw:formula="776805"/><draw:equation draw:name="f42" draw:formula="230557"/><draw:equation draw:name="f43" draw:formula="799371"/><draw:equation draw:name="f44" draw:formula="213764"/><draw:equation draw:name="f45" draw:formula="814586"/><draw:equation draw:name="f46" draw:formula="188853"/><draw:equation draw:name="f47" draw:formula="820166"/><draw:equation draw:name="f48" draw:formula="158343"/><draw:equation draw:name="f49" draw:formula="820623"/><draw:equation draw:name="f50" draw:formula="161734"/><draw:equation draw:name="f51" draw:formula="820940"/><draw:equation draw:name="f52" draw:formula="826520"/><draw:equation draw:name="f53" draw:formula="841735"/><draw:equation draw:name="f54" draw:formula="864301"/><draw:equation draw:name="f55" draw:formula="?f2 - ?f0"/><draw:equation draw:name="f56" draw:formula="?f1 - ?f0"/><draw:equation draw:name="f57" draw:formula="?f56 / 5520690"/><draw:equation draw:name="f58" draw:formula="?f55 / 349250"/><draw:equation draw:name="f59" draw:formula="?f0 / ?f57"/><draw:equation draw:name="f60" draw:formula="?f1 / ?f57"/><draw:equation draw:name="f61" draw:formula="?f0 / ?f58"/><draw:equation draw:name="f62" draw:formula="?f2 / ?f58"/></draw:enhanced-geometry></draw:custom-shape></text:p>
      </style:footer>
      <style:header-first>
        <text:p text:style-name="Encabezado"/>
      </style:header-first>
      <style:footer-first>
        <text:p text:style-name="P3"/>
      </style:footer-first>
    </style:master-page>
    <style:master-page style:name="MP1" style:page-layout-name="PL1">
      <style:header>
        <text:p text:style-name="Normal"><text:span text:style-name="T130"><draw:custom-shape svg:x="0.5in" svg:y="0.50001in" svg:width="7.26667in" svg:height="0in" draw:z-index="251664384" draw:id="id38" draw:style-name="a53" draw:name="Group 6764" text:anchor-type="paragraph"><svg:title/><svg:desc/><draw:enhanced-geometry draw:path-stretchpoint-y="21600" draw:type="non-primitive" svg:viewBox="0 0 6645275 21600" draw:enhanced-path="M ?f7 ?f7 L ?f8 ?f7 N" draw:text-areas="?f14 ?f20 ?f15 ?f2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6645275"/><draw:equation draw:name="f9" draw:formula="?f7 - ?f7"/><draw:equation draw:name="f10" draw:formula="?f8 - ?f7"/><draw:equation draw:name="f11" draw:formula="?f10 / 6645275"/><draw:equation draw:name="f12" draw:formula="?f9 / 0"/><draw:equation draw:name="f13" draw:formula="21600 * ?f4"/><draw:equation draw:name="f14" draw:formula="0 / ?f11"/><draw:equation draw:name="f15" draw:formula="6645275 / ?f11"/><draw:equation draw:name="f16" draw:formula="0 / ?f12"/><draw:equation draw:name="f17" draw:formula="?f13 / ?f6"/><draw:equation draw:name="f18" draw:formula="?f17 - ?f7"/><draw:equation draw:name="f19" draw:formula="?f18 / 0"/><draw:equation draw:name="f20" draw:formula="?f16 * ?f19"/></draw:enhanced-geometry></draw:custom-shape></text:span></text:p>
      </style:header>
      <style:footer>
        <text:p text:style-name="P131"><text:span text:style-name="T132"><draw:g draw:z-index="251666432" draw:name="Group 6770" draw:id="id44" draw:style-name="a59" text:anchor-type="paragraph"><svg:title/><svg:desc/><draw:custom-shape svg:x="0.97544in" svg:y="10.9883in" svg:width="0.07764in" svg:height="0.11885in" draw:id="id39" draw:style-name="a54" draw:name="Shape 6771"><svg:title/><svg:desc/><draw:enhanced-geometry draw:type="non-primitive" svg:viewBox="0 0 70993 108674" draw:enhanced-path="M ?f0 ?f0 C ?f3 ?f0 ?f1 ?f4 ?f1 ?f5 L ?f1 ?f2 N" draw:text-areas="?f10 ?f12 ?f11 ?f13"><draw:equation draw:name="f0" draw:formula="0"/><draw:equation draw:name="f1" draw:formula="70993"/><draw:equation draw:name="f2" draw:formula="108674"/><draw:equation draw:name="f3" draw:formula="39205"/><draw:equation draw:name="f4" draw:formula="35090"/><draw:equation draw:name="f5" draw:formula="78372"/><draw:equation draw:name="f6" draw:formula="?f2 - ?f0"/><draw:equation draw:name="f7" draw:formula="?f1 - ?f0"/><draw:equation draw:name="f8" draw:formula="?f7 / 70993"/><draw:equation draw:name="f9" draw:formula="?f6 / 108674"/><draw:equation draw:name="f10" draw:formula="0 / ?f8"/><draw:equation draw:name="f11" draw:formula="70993 / ?f8"/><draw:equation draw:name="f12" draw:formula="0 / ?f9"/><draw:equation draw:name="f13" draw:formula="108674 / ?f9"/></draw:enhanced-geometry></draw:custom-shape><draw:custom-shape svg:x="1.05264in" svg:y="11.10715in" svg:width="0.27014in" svg:height="0.26271in" draw:id="id40" draw:style-name="a55" draw:name="Shape 6772"><svg:title/><svg:desc/><draw:enhanced-geometry draw:type="non-primitive" svg:viewBox="0 0 247015 240220" draw:enhanced-path="M ?f3 ?f0 L ?f3 ?f4 C ?f3 ?f5 ?f0 ?f6 ?f0 ?f6 L ?f0 ?f7 C ?f0 ?f8 ?f9 ?f2 ?f10 ?f2 ?f11 ?f2 ?f1 ?f8 ?f1 ?f7 N" draw:text-areas="?f16 ?f18 ?f17 ?f19"><draw:equation draw:name="f0" draw:formula="0"/><draw:equation draw:name="f1" draw:formula="247015"/><draw:equation draw:name="f2" draw:formula="240220"/><draw:equation draw:name="f3" draw:formula="394"/><draw:equation draw:name="f4" draw:formula="55778"/><draw:equation draw:name="f5" draw:formula="60909"/><draw:equation draw:name="f6" draw:formula="78080"/><draw:equation draw:name="f7" draw:formula="103886"/><draw:equation draw:name="f8" draw:formula="179184"/><draw:equation draw:name="f9" draw:formula="55296"/><draw:equation draw:name="f10" draw:formula="123507"/><draw:equation draw:name="f11" draw:formula="191719"/><draw:equation draw:name="f12" draw:formula="?f2 - ?f0"/><draw:equation draw:name="f13" draw:formula="?f1 - ?f0"/><draw:equation draw:name="f14" draw:formula="?f13 / 247015"/><draw:equation draw:name="f15" draw:formula="?f12 / 240220"/><draw:equation draw:name="f16" draw:formula="0 / ?f14"/><draw:equation draw:name="f17" draw:formula="247015 / ?f14"/><draw:equation draw:name="f18" draw:formula="0 / ?f15"/><draw:equation draw:name="f19" draw:formula="240220 / ?f15"/></draw:enhanced-geometry></draw:custom-shape><draw:custom-shape svg:x="1.32278in" svg:y="11.1014in" svg:width="4.71461in" svg:height="0.11936in" draw:id="id41" draw:style-name="a56" draw:name="Shape 6773"><svg:title/><svg:desc/><draw:enhanced-geometry draw:type="non-primitive" svg:viewBox="0 0 4311040 109144" draw:enhanced-path="M ?f0 ?f2 L ?f0 ?f2 C ?f0 ?f3 ?f4 ?f0 ?f5 ?f0 L ?f1 ?f0 N" draw:text-areas="?f10 ?f12 ?f11 ?f13"><draw:equation draw:name="f0" draw:formula="0"/><draw:equation draw:name="f1" draw:formula="4311040"/><draw:equation draw:name="f2" draw:formula="109144"/><draw:equation draw:name="f3" draw:formula="48870"/><draw:equation draw:name="f4" draw:formula="45047"/><draw:equation draw:name="f5" draw:formula="100622"/><draw:equation draw:name="f6" draw:formula="?f2 - ?f0"/><draw:equation draw:name="f7" draw:formula="?f1 - ?f0"/><draw:equation draw:name="f8" draw:formula="?f7 / 4311040"/><draw:equation draw:name="f9" draw:formula="?f6 / 109144"/><draw:equation draw:name="f10" draw:formula="0 / ?f8"/><draw:equation draw:name="f11" draw:formula="4311040 / ?f8"/><draw:equation draw:name="f12" draw:formula="0 / ?f9"/><draw:equation draw:name="f13" draw:formula="109144 / ?f9"/></draw:enhanced-geometry></draw:custom-shape><draw:custom-shape svg:x="0.00001in" svg:y="11.16147in" svg:width="0.89694in" svg:height="0.08571in" draw:id="id42" draw:style-name="a57" draw:name="Shape 6774"><svg:title/><svg:desc/><draw:enhanced-geometry draw:type="non-primitive" svg:viewBox="0 0 820166 78371" draw:enhanced-path="M ?f0 ?f2 L ?f3 ?f2 C ?f4 ?f2 ?f1 ?f5 ?f1 ?f0 N" draw:text-areas="?f10 ?f12 ?f11 ?f13"><draw:equation draw:name="f0" draw:formula="0"/><draw:equation draw:name="f1" draw:formula="820166"/><draw:equation draw:name="f2" draw:formula="78371"/><draw:equation draw:name="f3" draw:formula="749173"/><draw:equation draw:name="f4" draw:formula="788378"/><draw:equation draw:name="f5" draw:formula="43294"/><draw:equation draw:name="f6" draw:formula="?f2 - ?f0"/><draw:equation draw:name="f7" draw:formula="?f1 - ?f0"/><draw:equation draw:name="f8" draw:formula="?f7 / 820166"/><draw:equation draw:name="f9" draw:formula="?f6 / 78371"/><draw:equation draw:name="f10" draw:formula="0 / ?f8"/><draw:equation draw:name="f11" draw:formula="820166 / ?f8"/><draw:equation draw:name="f12" draw:formula="0 / ?f9"/><draw:equation draw:name="f13" draw:formula="78371 / ?f9"/></draw:enhanced-geometry></draw:custom-shape><draw:custom-shape svg:x="0.89745in" svg:y="10.9883in" svg:width="0.07799in" svg:height="0.17687in" draw:id="id43" draw:style-name="a58" draw:name="Shape 6775"><svg:title/><svg:desc/><draw:enhanced-geometry draw:type="non-primitive" svg:viewBox="0 0 71310 161734" draw:enhanced-path="M ?f0 ?f2 L ?f3 ?f4 C ?f3 ?f5 ?f6 ?f0 ?f1 ?f0 N" draw:text-areas="?f11 ?f13 ?f12 ?f14"><draw:equation draw:name="f0" draw:formula="0"/><draw:equation draw:name="f1" draw:formula="71310"/><draw:equation draw:name="f2" draw:formula="161734"/><draw:equation draw:name="f3" draw:formula="318"/><draw:equation draw:name="f4" draw:formula="78372"/><draw:equation draw:name="f5" draw:formula="35090"/><draw:equation draw:name="f6" draw:formula="32106"/><draw:equation draw:name="f7" draw:formula="?f2 - ?f0"/><draw:equation draw:name="f8" draw:formula="?f1 - ?f0"/><draw:equation draw:name="f9" draw:formula="?f8 / 71310"/><draw:equation draw:name="f10" draw:formula="?f7 / 161734"/><draw:equation draw:name="f11" draw:formula="0 / ?f9"/><draw:equation draw:name="f12" draw:formula="71310 / ?f9"/><draw:equation draw:name="f13" draw:formula="0 / ?f10"/><draw:equation draw:name="f14" draw:formula="161734 / ?f10"/></draw:enhanced-geometry></draw:custom-shape></draw:g></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Consejeros nacionales Asociación Española Contra el Cáncer_v2.indd</dc:title>
    <dc:subject/>
    <meta:initial-creator>José Ángel González</meta:initial-creator>
    <dc:creator>Olga Heredero Diaz (aecc SEDE CENTRAL)</dc:creator>
    <meta:creation-date>2024-09-24T13:57:00Z</meta:creation-date>
    <dc:date>2026-07-10T10:40:00Z</dc:date>
    <meta:template xlink:href="Normal" xlink:type="simple"/>
    <meta:editing-cycles>17</meta:editing-cycles>
    <meta:editing-duration>PT2880S</meta:editing-duration>
    <meta:document-statistic meta:page-count="7" meta:paragraph-count="21" meta:word-count="1666" meta:character-count="10809" meta:row-count="76" meta:non-whitespace-character-count="9164"/>
  </office:meta>
</office:document-meta>
</file>